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claration"/><text:bookmark-start text:name="__RefHeading___declaration_1"/><text:bookmark-start text:name="declaration"/>Declaration<text:bookmark-end text:name="__RefHeading___declaration_1"/><text:bookmark-end text:name="declar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claration is an explicit, machine-processable statement that identifies a value, selection, relationship, constraint, capability, requirement, or intended condition within a defined language or information structure.</text:p>
      <text:p text:style-name="Text_20_body">The language or information structure determines the permitted form, meaning, validation rules, and processing effect of the Declaration.</text:p>
      <text:p text:style-name="Text_20_body">A Declaration makes information explicit rather than leaving a processing system to derive the information solely from defaults, inference, convention, or implementation behaviour.</text:p>
      <text:p text:style-name="Text_20_body">One or more Declarations may form part of a <text:a xlink:type="simple" xlink:href="https://wiki.didosolutions.com/dido/99_annexes/annex-b-terms-and-definitions/d/declarative_description" text:style-name="Internet_20_link" text:visited-style-name="Visited_20_Internet_20_Link">Declarative Description</text:a>. Within a <text:a xlink:type="simple" xlink:href="https://wiki.didosolutions.com/dido/99_annexes/annex-b-terms-and-definitions/c/crucible_description" text:style-name="Internet_20_link" text:visited-style-name="Visited_20_Internet_20_Link">Crucible Description</text:a>, Declarations may identify source locations, pinned versions, providers, machine-image requirements, infrastructure requirements, compliance posture, or target environ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xplicit, machine-processable statement that identifies a value, selection, relationship, constraint, capability, requirement, or intended condition within a defined language or information structur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programming languages, configuration languages, policy languages, modelling languages, and declarative-system usag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claration does not necessarily establish a normative requirement. Its effect depends on the language, information structure, processing rules, and context in which it appears.</text:p>
      <text:p text:style-name="Text_20_body">The controlled term applies when a statement has a defined machine-processable meaning. An ordinary spoken or written declaration does not necessarily satisfy this definition.</text:p>
      <text:p text:style-name="Text_20_body">A declared value differs from a defaulted or inferred value because the applicable artefact states the declared value explicitl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scription contains a Declaration that selects a STIG benchmark and enables remediation for a machine-image buil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9:45</meta:creation-date>
    <dc:creator>Generated</dc:creator>
    <dc:date>2026-08-24T04::39:45</dc:date>
    <dc:language>en-US</dc:language>
    <meta:editing-cycles>1</meta:editing-cycles>
    <meta:editing-duration>PT0S</meta:editing-duration>
    <dc:title>dido:99_annexes:annex-b-terms-and-definitions:d:declaration</dc:title>
  </office:meta>
</office:document-meta>
</file>