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d:dds_quality_of_service_dds_qos"/><text:bookmark-start text:name="__RefHeading___dds_quality_of_service_dds_qos_1"/><text:bookmark-start text:name="dds_quality_of_service_dds_qos"/>DDS Quality of Service (DDS QoS)<text:bookmark-end text:name="__RefHeading___dds_quality_of_service_dds_qos_1"/><text:bookmark-end text:name="dds_quality_of_service_dds_qos"/></text:h>
      <text:p text:style-name="Text_20_body"><text:a xlink:type="simple" xlink:href="https://wiki.didosolutions.com/dido/99_annexes/annex-b-terms-and-definitions/start" text:style-name="Internet_20_link" text:visited-style-name="Visited_20_Internet_20_Link">Go up to Terms and Definition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DDS Quality of Service (DDS QoS) refers to middleware-level policies that control data distribution behavior in a Data Distribution Service implementation.</text:p>
      <text:p text:style-name="Text_20_body">DDS QoS policies govern behavior such as reliability, durability, liveness, history, resource limits, deadlines, latency budgets, ownership, destination order, lifespan, time-based filtering, partitions, and presentation.</text:p>
      <text:p text:style-name="Text_20_body">In the Financial Systems Archetype document set, DDS QoS falls under implementation- and platform-specific mapping concerns. DDS QoS does not define the Logical Architecture / PIM, logical Nodes, logical Communication Endpoints, logical information structures, or logical Runtime Planes. An implementation profile maps selected logical concerns to DDS QoS policies when DDS serves as the selected communication middleware.</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middleware-level policy set that controls Data Distribution Service data distribution behavior among DDS participants, topics, writers, readers, and related entities</text:span></text:p>
      <text:h text:style-name="Heading_20_2" text:outline-level="2"><text:bookmark-start text:name="__RefHeading___source_4"/><text:bookmark-start text:name="source"/>Source<text:bookmark-end text:name="__RefHeading___source_4"/><text:bookmark-end text:name="source"/></text:h>
      <text:p text:style-name="Text_20_body">Generalised from the Object Management Group Data Distribution Service specification and its use as an implementation mapping concern in <text:a xlink:type="simple" xlink:href="https://wiki.didosolutions.com/fxdemo/04-part/start" text:style-name="Internet_20_link" text:visited-style-name="Visited_20_Internet_20_Link">Part 4: Phase 0 Implementation Profile / PSM</text:a>.</text:p>
      <text:h text:style-name="Heading_20_2" text:outline-level="2"><text:bookmark-start text:name="__RefHeading___note_5"/><text:bookmark-start text:name="note"/>Note<text:bookmark-end text:name="__RefHeading___note_5"/><text:bookmark-end text:name="note"/></text:h>
      <text:p text:style-name="Text_20_body">DDS QoS is not Internet QoS, a logical Communication Endpoint, a Runtime Plane, a data structure, a governance rule, or an evidence model.</text:p>
      <text:h text:style-name="Heading_20_2" text:outline-level="2"><text:bookmark-start text:name="__RefHeading___example_6"/><text:bookmark-start text:name="example"/>Example<text:bookmark-end text:name="__RefHeading___example_6"/><text:bookmark-end text:name="example"/></text:h>
      <text:p text:style-name="Text_20_body">Part 4 may map an FX Node Status Endpoint to a DDS Topic with reliability, history, deadline, liveliness, and durability policies appropriate for the selected implementation profile.</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8::05:15</meta:creation-date>
    <dc:creator>Generated</dc:creator>
    <dc:date>2026-08-22T18::05:15</dc:date>
    <dc:language>en-US</dc:language>
    <meta:editing-cycles>1</meta:editing-cycles>
    <meta:editing-duration>PT0S</meta:editing-duration>
    <dc:title>dido:99_annexes:annex-b-terms-and-definitions:d:dds_quality_of_service_dds_qos</dc:title>
  </office:meta>
</office:document-meta>
</file>