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ds"/><text:bookmark-start text:name="__RefHeading___data_distribution_service_dds_1"/><text:bookmark-start text:name="data_distribution_service_dds"/>Data Distribution Service (DDS)<text:bookmark-end text:name="__RefHeading___data_distribution_service_dds_1"/><text:bookmark-end text:name="data_distribution_service_dds"/></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ata Distribution Service (DDS) is a standards-based middleware technology for data-centric publish-subscribe communication.</text:p>
      <text:p text:style-name="Text_20_body">In the Financial Systems <text:a xlink:type="simple" xlink:href="https://wiki.didosolutions.com/dido/99_annexes/annex-b-terms-and-definitions/a/archetype" text:style-name="Internet_20_link" text:visited-style-name="Visited_20_Internet_20_Link">Archetype</text:a> document set, DDS falls under implementation and platform-specific mapping concerns. DDS does not define the logical architecture, logical <text:a xlink:type="simple" xlink:href="https://wiki.didosolutions.com/dido/99_annexes/annex-b-terms-and-definitions/n/node" text:style-name="Internet_20_link" text:visited-style-name="Visited_20_Internet_20_Link">Nodes</text:a>, logical <text:a xlink:type="simple" xlink:href="https://wiki.didosolutions.com/dido/99_annexes/annex-b-terms-and-definitions/c/communication_endpoint" text:style-name="Internet_20_link" text:visited-style-name="Visited_20_Internet_20_Link">Communication Endpoints</text:a>, logical information structures, logical <text:a xlink:type="simple" xlink:href="https://wiki.didosolutions.com/dido/99_annexes/annex-b-terms-and-definitions/r/runtime_plane" text:style-name="Internet_20_link" text:visited-style-name="Visited_20_Internet_20_Link">Runtime Planes</text:a>, or logical interaction patterns. Those concepts belong to the Logical Architecture / <text:a xlink:type="simple" xlink:href="https://wiki.didosolutions.com/dido/99_annexes/annex-b-terms-and-definitions/p/platform_independent_model" text:style-name="Internet_20_link" text:visited-style-name="Visited_20_Internet_20_Link">PIM</text:a> and to domain logical profiles.</text:p>
      <text:p text:style-name="Text_20_body">An implementation profile maps selected logical Communication Endpoints, logical information structures, and interaction patterns to DDS concepts such as Domain Participants, Topics, DataWriters, DataReaders, Quality of Service policies, partitions, and generated type binding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tandards-based middleware technology for data-centric publish-subscribe communication among distributed software participants</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the Object Management Group Data Distribution Service specification and its use as an implementation mapping technology in <text:a xlink:type="simple" xlink:href="https://wiki.didosolutions.com/fxdemo/04-part/start" text:style-name="Internet_20_link" text:visited-style-name="Visited_20_Internet_20_Link">Part 4: Phase 0 Implementation Profile / PSM</text:a>.</text:p>
      <text:h text:style-name="Heading_20_2" text:outline-level="2"><text:bookmark-start text:name="__RefHeading___note_5"/><text:bookmark-start text:name="note"/>Note<text:bookmark-end text:name="__RefHeading___note_5"/><text:bookmark-end text:name="note"/></text:h>
      <text:p text:style-name="Text_20_body">DDS is not a Runtime Plane, logical Communication Endpoint, logical Node, logical information structure, message bus, database, deployment environment, or governance model.</text:p>
      <text:h text:style-name="Heading_20_2" text:outline-level="2"><text:bookmark-start text:name="__RefHeading___example_6"/><text:bookmark-start text:name="example"/>Example<text:bookmark-end text:name="__RefHeading___example_6"/><text:bookmark-end text:name="example"/></text:h>
      <text:p text:style-name="Text_20_body"><text:a xlink:type="simple" xlink:href="https://wiki.didosolutions.com/fxdemo/04-part/start" text:style-name="Internet_20_link" text:visited-style-name="Visited_20_Internet_20_Link">Part 4: Phase 0 Implementation Profile / PSM</text:a> maps selected FX Demo logical Communication Endpoints and logical information structures to DDS Topics, DataWriters, DataReaders, Quality of Service policies, and generated type binding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23:20</meta:creation-date>
    <dc:creator>Generated</dc:creator>
    <dc:date>2026-08-24T03::23:20</dc:date>
    <dc:language>en-US</dc:language>
    <meta:editing-cycles>1</meta:editing-cycles>
    <meta:editing-duration>PT0S</meta:editing-duration>
    <dc:title>dido:99_annexes:annex-b-terms-and-definitions:d:dds</dc:title>
  </office:meta>
</office:document-meta>
</file>