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d:data_structure_instance"/><text:bookmark-start text:name="__RefHeading___data_structure_instance_1"/><text:bookmark-start text:name="data_structure_instance"/>Data Structure Instance<text:bookmark-end text:name="__RefHeading___data_structure_instance_1"/><text:bookmark-end text:name="data_structure_instance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Data Structure Instance is a populated occurrence of a <text:a xlink:type="simple" xlink:href="https://wiki.didosolutions.com/dido/99_annexes/99_annexes/annex-b-terms-and-definitions/d/data_structure_definition" text:style-name="Internet_20_link" text:visited-style-name="Visited_20_Internet_20_Link">Data Structure Definition</text:a>. It contains actual values that conform to the governing Data Structure Definition.</text:p>
      <text:p text:style-name="Text_20_body">A Data Structure Instance may appear as a message, record, event, assertion, command, command acknowledgement, status report, heartbeat, policy decision, release record, audit event, provenance record, or persisted entry.</text:p>
      <text:p text:style-name="Text_20_body">A Data Structure Instance may move through a Communication Endpoint, reside in a persistence mechanism, support an audit trail, or appear in an evidence package. It remains distinct from the Data Structure Definition that governs i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populated occurrence of a <text:a xlink:type="simple" xlink:href="https://wiki.didosolutions.com/dido/99_annexes/99_annexes/annex-b-terms-and-definitions/d/data_structure_definition" text:style-name="Internet_20_link" text:visited-style-name="Visited_20_Internet_20_Link">Data Structure Definition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 FX Demo Reference Architecture, Section 2.1.4, Data Structure Instance; aligned with SIP-RA separation of structured artefacts from their definitions and interpretations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Data Structure Instance is not a <text:a xlink:type="simple" xlink:href="https://wiki.didosolutions.com/dido/99_annexes/99_annexes/annex-b-terms-and-definitions/d/data_structure_definition" text:style-name="Internet_20_link" text:visited-style-name="Visited_20_Internet_20_Link">Data Structure Definition</text:a>, <text:a xlink:type="simple" xlink:href="https://wiki.didosolutions.com/dido/99_annexes/99_annexes/annex-b-terms-and-definitions/c/communication_endpoint" text:style-name="Internet_20_link" text:visited-style-name="Visited_20_Internet_20_Link">Communication Endpoint</text:a>, DDS Topic, <text:a xlink:type="simple" xlink:href="https://wiki.didosolutions.com/dido/99_annexes/99_annexes/annex-b-terms-and-definitions/n/node" text:style-name="Internet_20_link" text:visited-style-name="Visited_20_Internet_20_Link">Node</text:a>, or <text:a xlink:type="simple" xlink:href="https://wiki.didosolutions.com/dido/99_annexes/99_annexes/annex-b-terms-and-definitions/r/runtime_plane" text:style-name="Internet_20_link" text:visited-style-name="Visited_20_Internet_20_Link">Runtime Plane</text:a>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specific cash-flow obligation record with a transaction identifier, payment date, currency, amount, payer, and receiver is a Data Structure Instance governed by a cash-flow obligation <text:a xlink:type="simple" xlink:href="https://wiki.didosolutions.com/dido/99_annexes/99_annexes/annex-b-terms-and-definitions/d/data_structure_definition" text:style-name="Internet_20_link" text:visited-style-name="Visited_20_Internet_20_Link">Data Structure Definition</text:a>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40:28</meta:creation-date>
    <dc:creator>Generated</dc:creator>
    <dc:date>2026-08-23T21::40:28</dc:date>
    <dc:language>en-US</dc:language>
    <meta:editing-cycles>1</meta:editing-cycles>
    <meta:editing-duration>PT0S</meta:editing-duration>
    <dc:title>dido:99_annexes:annex-b-terms-and-definitions:d:data_structure_instance</dc:title>
  </office:meta>
</office:document-meta>
</file>