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d:data_structure_definition"/><text:bookmark-start text:name="__RefHeading___data_structure_definition_1"/><text:bookmark-start text:name="data_structure_definition"/>Data Structure Definition<text:bookmark-end text:name="__RefHeading___data_structure_definition_1"/><text:bookmark-end text:name="data_structure_definition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Data Structure Definition describes the expected structure, meaning, and constraints of a class of information. It defines the reusable model that governs one or more Data Structure Instances.</text:p>
      <text:p text:style-name="Text_20_body">A Data Structure Definition may identify required fields, optional fields, field meanings, permitted data types, constraints, identifiers, timestamps, provenance references, lifecycle values, or other structural and semantic expectations.</text:p>
      <text:p text:style-name="Text_20_body">A Data Structure Definition exists at the conceptual level. Later parts may realise it as an IDL structure, a JSON Schema definition, an XML Schema definition, a UML class, a SysML block, a database schema, a message schema, an ontology class, or another formal structur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description of the structure, meaning, and constraints of a class of informa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 FX Demo Reference Architecture, Section 2.1.3, Data Structure Definition; aligned with SIP-RA separation of data, structure, semantics, and interpretation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Data Structure Definition is not a Data Structure Instance, Communication Endpoint, DDS Topic, database table, file, or messag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later FX profile may define a CashFlowObligation structure that identifies the fields, meanings, and constraints for cash-flow obligation record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2:38</meta:creation-date>
    <dc:creator>Generated</dc:creator>
    <dc:date>2026-08-23T22::02:38</dc:date>
    <dc:language>en-US</dc:language>
    <meta:editing-cycles>1</meta:editing-cycles>
    <meta:editing-duration>PT0S</meta:editing-duration>
    <dc:title>dido:99_annexes:annex-b-terms-and-definitions:d:data_structure_definition</dc:title>
  </office:meta>
</office:document-meta>
</file>