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ata_source"/><text:bookmark-start text:name="__RefHeading___data_source_1"/><text:bookmark-start text:name="data_source"/>Data Source<text:bookmark-end text:name="__RefHeading___data_source_1"/><text:bookmark-end text:name="data_sour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ata Source identifies an origin from which data is obtained.</text:p>
      <text:p text:style-name="Text_20_body">A Data Source may be a <text:a xlink:type="simple" xlink:href="https://wiki.didosolutions.com/dido/99_annexes/annex-b-terms-and-definitions/n/node" text:style-name="Internet_20_link" text:visited-style-name="Visited_20_Internet_20_Link">Node</text:a>, system, service, datastore, sensor, process, simulation, recorded dataset, publisher, or other identifiable origin of data.</text:p>
      <text:p text:style-name="Text_20_body">The concept identifies the origin of the data independently of the communication mechanism used to obtain the data. For example, a <text:a xlink:type="simple" xlink:href="https://wiki.didosolutions.com/dido/99_annexes/annex-b-terms-and-definitions/d/dds" text:style-name="Internet_20_link" text:visited-style-name="Visited_20_Internet_20_Link">DDS</text:a> DataWriter may provide access to data originating from a Data Source without becoming the semantic definition of that Data Source.</text:p>
      <text:p text:style-name="Text_20_body">A Data Source may be subject to eligibility, authority, provenance, security, or other constraints established by the applicable architecture or <text:a xlink:type="simple" xlink:href="https://wiki.didosolutions.com/dido/99_annexes/annex-b-terms-and-definitions/c/configuration" text:style-name="Internet_20_link" text:visited-style-name="Visited_20_Internet_20_Link">Configuration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identifiable origin from which data is obtaine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data used during testing and comparison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 and Twin Nodes Selection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DDS publish-subscribe and distributed data concepts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dentification of a Data Source does not establish permission to use data from that source.</text:p>
      <text:p text:style-name="Text_20_body">Eligibility, selection, authority, and trust are separate concerns established by the applicable governance, Configuration, or Test Definition.</text:p>
      <text:p text:style-name="Text_20_body">A communication endpoint, network address, DDS DataWriter, Topic, file, or database connection may identify an implementation mechanism associated with a Data Source without defining the Data Source itself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hysical sensor attached to a real-world Node is a Data Source for temperature measurements.</text:p>
      <text:p text:style-name="Text_20_body">A simulation representing the same Node is a different Data Source even when both sources publish compatible temperature data through the same DDS Top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0:43</meta:creation-date>
    <dc:creator>Generated</dc:creator>
    <dc:date>2026-08-22T13::30:43</dc:date>
    <dc:language>en-US</dc:language>
    <meta:editing-cycles>1</meta:editing-cycles>
    <meta:editing-duration>PT0S</meta:editing-duration>
    <dc:title>dido:99_annexes:annex-b-terms-and-definitions:d:data_source</dc:title>
  </office:meta>
</office:document-meta>
</file>