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ata_plane"/><text:bookmark-start text:name="__RefHeading___data_plane_1"/><text:bookmark-start text:name="data_plane"/>Data Plane<text:bookmark-end text:name="__RefHeading___data_plane_1"/><text:bookmark-end text:name="data_plan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Data Plane carries business-domain, financial, analytical, lifecycle, and derived information exchanged among <text:a xlink:type="simple" xlink:href="https://wiki.didosolutions.com/dido/99_annexes/99_annexes/annex-b-terms-and-definitions/n/node" text:style-name="Internet_20_link" text:visited-style-name="Visited_20_Internet_20_Link">Nodes</text:a>. It supports the movement of information representing events, observations, assertions, computations, state changes, and domain results.</text:p>
      <text:p text:style-name="Text_20_body">The Data Plane remains distinct from the <text:a xlink:type="simple" xlink:href="https://wiki.didosolutions.com/dido/99_annexes/99_annexes/annex-b-terms-and-definitions/c/control_plane" text:style-name="Internet_20_link" text:visited-style-name="Visited_20_Internet_20_Link">Control Plane</text:a>. The Data Plane carries domain and analytical information. The Control Plane coordinates runtime operation.</text:p>
      <text:p text:style-name="Text_20_body">A later implementation profile may realise Data Plane interactions through DDS Topics, API endpoints, event streams, message queues, files, or other communication mechanisms. Those mechanisms do not redefine the Data Plan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99_annexes/annex-b-terms-and-definitions/r/runtime_plane" text:style-name="Internet_20_link" text:visited-style-name="Visited_20_Internet_20_Link">Runtime Plane</text:a> carrying domain and analytical information among <text:a xlink:type="simple" xlink:href="https://wiki.didosolutions.com/dido/99_annexes/99_annexes/annex-b-terms-and-definitions/n/node" text:style-name="Internet_20_link" text:visited-style-name="Visited_20_Internet_20_Link">Node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FX Demo Reference Architecture, Section 2.1.12, Data Plane, and Section 4.4.2, Data Plane; generalised from DDS-specific data-plane usage to the Financial Systems Archetype conceptual layer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Data Plane is not a persistence mechanism, a database, a DDS Domain, a DDS Topic, or a network seg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nsaction event, cash-flow obligation, validation result, analytical assertion, or lifecycle state change may belong to the Data Pla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8:11</meta:creation-date>
    <dc:creator>Generated</dc:creator>
    <dc:date>2026-08-24T01::28:11</dc:date>
    <dc:language>en-US</dc:language>
    <meta:editing-cycles>1</meta:editing-cycles>
    <meta:editing-duration>PT0S</meta:editing-duration>
    <dc:title>dido:99_annexes:annex-b-terms-and-definitions:d:data_plane</dc:title>
  </office:meta>
</office:document-meta>
</file>