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ata_object"/><text:bookmark-start text:name="__RefHeading___data_object_1"/><text:bookmark-start text:name="data_object"/>Data Object<text:bookmark-end text:name="__RefHeading___data_object_1"/><text:bookmark-end text:name="data_objec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Data Object encapsulates data as an identifiable instance of a defined type.</text:p>
      <text:p text:style-name="Text_20_body">The identity of a Data Object distinguishes the Data Object from other instances of the same type. The defined type establishes the characteristics, structure, constraints, or permissible operations associated with the Data Object.</text:p>
      <text:p text:style-name="Text_20_body">A Data Object can represent:</text:p>
      <text:p text:style-name="Text_20_body">A real-world entityA conceptual entityAn eventA transactionA messageA documentA stateA state transitionA configurationA testA test resultAn Evidence recordA relationship among other Data ObjectsA Data Object remains conceptually distinct from its physical representation. Different implementations can represent the same Data Object using different serialization formats, storage mechanisms, programming-language objects, database records, messages, files, or memory structures.</text:p>
      <text:p text:style-name="Text_20_body">A Data Object can have:</text:p>
      <text:p text:style-name="Text_20_body">An identityA typeA stateA lifecycleA versionA predecessorA successorRelationships to other Data ObjectsProvenanceTraceabilityApplicable constraintsPermitted operationsThe applicable architecture determines which characteristics a particular Data Object requir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dentifiable information object that encapsulates data as an instance of a defined type</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wiki.org/dido/doku.php?id=dido:public:ra:xapend:xapend.a_glossary:d:data_object" text:style-name="Internet_20_link" text:visited-style-name="Visited_20_Internet_20_Link">DIDO Reference Architecture, Data Object</text:a>
      <text:a xlink:type="simple" xlink:href="https://www.omgwiki.org/dido/doku.php?id=dido:public:s_cli:05_contents:01_prt:00_intro:start" text:style-name="Internet_20_link" text:visited-style-name="Visited_20_Internet_20_Link">DIDO CLI, What is DIDO?</text:a>
      <text:p text:style-name="Text_20_body">Object-oriented modeling and information-modeling usage<text:a xlink:type="simple" xlink:href="https://wiki.didosolutions.com/dido/99_annexes/annex-b-terms-and-definitions/i/immutable_data_object" text:style-name="Internet_20_link" text:visited-style-name="Visited_20_Internet_20_Link">Immutable Data Object</text:a><text:a xlink:type="simple" xlink:href="https://wiki.didosolutions.com/dido/99_annexes/annex-b-terms-and-definitions/d/dido" text:style-name="Internet_20_link" text:visited-style-name="Visited_20_Internet_20_Link">Distributed Immutable Data Object (DIDO)</text:a>The definition preserves the DIDO-RA treatment of a Data Object as an instance of a class used within or distributed across a system while remaining independent of a specific modeling or implementation technology.</text:p>
      <text:h text:style-name="Heading_20_2" text:outline-level="2"><text:bookmark-start text:name="__RefHeading___note_5"/><text:bookmark-start text:name="note"/>Note<text:bookmark-end text:name="__RefHeading___note_5"/><text:bookmark-end text:name="note"/></text:h>
      <text:p text:style-name="Text_20_body">A Data Object is not necessarily immutable or distributed.</text:p>
      <text:p text:style-name="Text_20_body">An <text:a xlink:type="simple" xlink:href="https://wiki.didosolutions.com/dido/99_annexes/annex-b-terms-and-definitions/i/immutable_data_object" text:style-name="Internet_20_link" text:visited-style-name="Visited_20_Internet_20_Link">Immutable Data Object</text:a> preserves each committed state without in-place alteration.</text:p>
      <text:p text:style-name="Text_20_body">A <text:a xlink:type="simple" xlink:href="https://wiki.didosolutions.com/dido/99_annexes/annex-b-terms-and-definitions/d/dido" text:style-name="Internet_20_link" text:visited-style-name="Visited_20_Internet_20_Link">Distributed Immutable Data Object (DIDO)</text:a> distributes the committed states of an Immutable Data Object across multiple networked Nodes through a shared state-agreement mechanism.</text:p>
      <text:p text:style-name="Text_20_body">A Data Object is distinct from:</text:p>
      <text:p text:style-name="Text_20_body">The real-world or conceptual subject it representsThe type that defines its permitted characteristicsA particular serialization of the Data ObjectA particular copy of the Data ObjectThe storage mechanism containing the Data ObjectThe message carrying the Data ObjectThe software component processing the Data ObjectChanging a physical representation does not create a different Data Object when the identity, type, state, and applicable semantics remain unchanged.</text:p>
      <text:p text:style-name="Text_20_body">Creating a state with a new identity, version, or lifecycle position can create a successor Data Object when the governing model defines each state as a separately identifiable object.</text:p>
      <text:h text:style-name="Heading_20_2" text:outline-level="2"><text:bookmark-start text:name="__RefHeading___example_6"/><text:bookmark-start text:name="example"/>Example<text:bookmark-end text:name="__RefHeading___example_6"/><text:bookmark-end text:name="example"/></text:h>
      <text:p text:style-name="Text_20_body">A trade model defines a Trade type.</text:p>
      <text:p text:style-name="Text_20_body">A particular trade identified as <text:span text:style-name="Source_20_Text">TRADE-2026-0042</text:span> constitutes a Data Object that instantiates the Trade type. The trade can appear as a database record, a serialized message, a document, or an in-memory representation without changing its conceptual identity.</text:p>
      <text:p text:style-name="Text_20_body">If the architecture preserves each committed trade state as a separately identifiable successor, each state can constitute an <text:a xlink:type="simple" xlink:href="https://wiki.didosolutions.com/dido/99_annexes/annex-b-terms-and-definitions/i/immutable_data_object" text:style-name="Internet_20_link" text:visited-style-name="Visited_20_Internet_20_Link">Immutable Data Object</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1:35</meta:creation-date>
    <dc:creator>Generated</dc:creator>
    <dc:date>2026-08-22T16::01:35</dc:date>
    <dc:language>en-US</dc:language>
    <meta:editing-cycles>1</meta:editing-cycles>
    <meta:editing-duration>PT0S</meta:editing-duration>
    <dc:title>dido:99_annexes:annex-b-terms-and-definitions:d:data_object</dc:title>
  </office:meta>
</office:document-meta>
</file>