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ryptographic_material"/><text:bookmark-start text:name="__RefHeading___cryptographic_material_1"/><text:bookmark-start text:name="cryptographic_material"/>Cryptographic Material<text:bookmark-end text:name="__RefHeading___cryptographic_material_1"/><text:bookmark-end text:name="cryptographic_materia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ryptographic Material supports cryptographic operations and the establishment or maintenance of cryptographic relationships.</text:p>
      <text:p text:style-name="Text_20_body">Cryptographic Material includes symmetric keys, private keys, public keys, certificates, key-encryption keys, seeds, salts, initialisation vectors, nonces, shared secrets, and related cryptographic parameters.</text:p>
      <text:p text:style-name="Text_20_body">Not all Cryptographic Material requires <text:a xlink:type="simple" xlink:href="https://wiki.didosolutions.com/dido/99_annexes/annex-b-terms-and-definitions/c/confidentiality" text:style-name="Internet_20_link" text:visited-style-name="Visited_20_Internet_20_Link">Confidentiality</text:a>. Public keys and certificates ordinarily require <text:a xlink:type="simple" xlink:href="https://wiki.didosolutions.com/dido/99_annexes/annex-b-terms-and-definitions/i/integrity" text:style-name="Internet_20_link" text:visited-style-name="Visited_20_Internet_20_Link">Integrity</text:a> and authenticity without secrecy. Private keys and shared secrets require confidentiality in addition to integrity and authenticity.</text:p>
      <text:p text:style-name="Text_20_body">The applicable protection depends upon the material’s purpose, classification, <text:a xlink:type="simple" xlink:href="https://wiki.didosolutions.com/dido/99_annexes/annex-b-terms-and-definitions/l/lifecycle" text:style-name="Internet_20_link" text:visited-style-name="Visited_20_Internet_20_Link">Lifecycle</text:a> state, and exposure risk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ata used to perform a cryptographic operation or to establish or maintain a cryptographic relationship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ryptographic Material remains distinct from a <text:a xlink:type="simple" xlink:href="https://wiki.didosolutions.com/dido/99_annexes/annex-b-terms-and-definitions/c/credential" text:style-name="Internet_20_link" text:visited-style-name="Visited_20_Internet_20_Link">Credential</text:a>. Cryptographic Material supports cryptographic processing. A Credential represents an <text:a xlink:type="simple" xlink:href="https://wiki.didosolutions.com/dido/99_annexes/annex-b-terms-and-definitions/i/identity" text:style-name="Internet_20_link" text:visited-style-name="Visited_20_Internet_20_Link">Identity</text:a> or authority claim used in <text:a xlink:type="simple" xlink:href="https://wiki.didosolutions.com/dido/99_annexes/annex-b-terms-and-definitions/a/authentication" text:style-name="Internet_20_link" text:visited-style-name="Visited_20_Internet_20_Link">Authentication</text:a> or <text:a xlink:type="simple" xlink:href="https://wiki.didosolutions.com/dido/99_annexes/annex-b-terms-and-definitions/a/access_control" text:style-name="Internet_20_link" text:visited-style-name="Visited_20_Internet_20_Link">Access Control</text:a>. A single artifact, such as a digital certificate, satisfies both definitions when an authentication process uses it to establish identity.</text:p>
      <text:p text:style-name="Text_20_body">Cryptographic Material requires lifecycle controls addressing generation, acquisition, distribution, storage, access, use, rotation, revocation, expiration, archival, recovery, and destruction.</text:p>
      <text:p text:style-name="Text_20_body">Records concerning protected Cryptographic Material use protected references, identifiers, digests, or redacted representations to preserve <text:a xlink:type="simple" xlink:href="https://wiki.didosolutions.com/dido/99_annexes/annex-b-terms-and-definitions/e/evidence" text:style-name="Internet_20_link" text:visited-style-name="Visited_20_Internet_20_Link">Evidence</text:a> and <text:a xlink:type="simple" xlink:href="https://wiki.didosolutions.com/dido/99_annexes/annex-b-terms-and-definitions/t/traceability" text:style-name="Internet_20_link" text:visited-style-name="Visited_20_Internet_20_Link">Traceability</text:a> without exposing the protected data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ivate key and its associated public-key certificate used by a <text:a xlink:type="simple" xlink:href="https://wiki.didosolutions.com/dido/99_annexes/annex-b-terms-and-definitions/n/node" text:style-name="Internet_20_link" text:visited-style-name="Visited_20_Internet_20_Link">Node</text:a> for mutual TLS constitute Cryptographic Material. The certificate also constitutes a Credential when the authentication process uses it to establish the Node’s ident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5:09</meta:creation-date>
    <dc:creator>Generated</dc:creator>
    <dc:date>2026-08-22T15::15:09</dc:date>
    <dc:language>en-US</dc:language>
    <meta:editing-cycles>1</meta:editing-cycles>
    <meta:editing-duration>PT0S</meta:editing-duration>
    <dc:title>dido:99_annexes:annex-b-terms-and-definitions:c:cryptographic_material</dc:title>
  </office:meta>
</office:document-meta>
</file>