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rucible_description"/><text:bookmark-start text:name="__RefHeading___crucible_description_1"/><text:bookmark-start text:name="crucible_description"/>Crucible Description<text:bookmark-end text:name="__RefHeading___crucible_description_1"/><text:bookmark-end text:name="crucible_descri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rucible Description is a machine-processable <text:a xlink:type="simple" xlink:href="https://wiki.didosolutions.com/dido/99_annexes/annex-b-terms-and-definitions/d/declarative_description" text:style-name="Internet_20_link" text:visited-style-name="Visited_20_Internet_20_Link">Declarative Description</text:a> that binds the controlled inputs, selections, relationships, constraints, and intended lifecycle operations for a Crucible build or deployment.</text:p>
      <text:p text:style-name="Text_20_body">A Crucible Description may identify image sources, provisioning sources, infrastructure sources, pinned versions, target providers, image requirements, compliance posture, deployment requirements, and target-environment information.</text:p>
      <text:p text:style-name="Text_20_body">The Crucible Description references controlled source repositories and other external artefacts rather than embedding every implementation artefact directly. Crucible retrieves the referenced sources and records their resolved revisions before performing the selected lifecycle operations.</text:p>
      <text:p text:style-name="Text_20_body">The term distinguishes this machine-processable Crucible artefact from an ordinary narrative description used in architecture, requirements, explanatory text, or document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chine-processable <text:a xlink:type="simple" xlink:href="https://wiki.didosolutions.com/dido/99_annexes/annex-b-terms-and-definitions/d/declarative_description" text:style-name="Internet_20_link" text:visited-style-name="Visited_20_Internet_20_Link">declarative description</text:a> that binds the controlled inputs, selections, relationships, constraints, and intended lifecycle operations for a Crucible build or deployment</text:span></text:p>
      <text:h text:style-name="Heading_20_2" text:outline-level="2"><text:bookmark-start text:name="__RefHeading___source_4"/><text:bookmark-start text:name="source"/>Source<text:bookmark-end text:name="__RefHeading___source_4"/><text:bookmark-end text:name="source"/></text:h>
      <text:p text:style-name="Text_20_body">Specialised from declarative configuration, build specification, deployment description, and infrastructure orchestration usage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 Crucible Description supports repeatability by making selected inputs, versions, relationships, and intended operations explicit.</text:p>
      <text:p text:style-name="Text_20_body">Within a section that has already introduced the full term, the shortened term <text:span text:style-name="Strong_20_Emphasis">Description</text:span> may refer to a Crucible Description when the meaning remains unambiguous.</text:p>
      <text:p text:style-name="Text_20_body">An unlinked use of the ordinary word “description” does not necessarily identify a Crucible Description.</text:p>
      <text:h text:style-name="Heading_20_2" text:outline-level="2"><text:bookmark-start text:name="__RefHeading___example_6"/><text:bookmark-start text:name="example"/>Example<text:bookmark-end text:name="__RefHeading___example_6"/><text:bookmark-end text:name="example"/></text:h>
      <text:p text:style-name="Text_20_body">A Crucible Description identifies a <text:a xlink:type="simple" xlink:href="https://wiki.didosolutions.com/dido/99_annexes/annex-b-terms-and-definitions/r/rhel" text:style-name="Internet_20_link" text:visited-style-name="Visited_20_Internet_20_Link">Red Hat Enterprise Linux (RHEL)</text:a> image source, an Ansible provisioning source, a Kubernetes infrastructure source, pinned source revisions, an Oracle Cloud Infrastructure Provider Plugin, and a <text:a xlink:type="simple" xlink:href="https://wiki.didosolutions.com/dido/99_annexes/annex-b-terms-and-definitions/s/stig" text:style-name="Internet_20_link" text:visited-style-name="Visited_20_Internet_20_Link">Security Technical Implementation Guide (STIG)</text:a> compliance pos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2:27</meta:creation-date>
    <dc:creator>Generated</dc:creator>
    <dc:date>2026-08-24T08::02:27</dc:date>
    <dc:language>en-US</dc:language>
    <meta:editing-cycles>1</meta:editing-cycles>
    <meta:editing-duration>PT0S</meta:editing-duration>
    <dc:title>dido:99_annexes:annex-b-terms-and-definitions:c:crucible_description</dc:title>
  </office:meta>
</office:document-meta>
</file>