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c:crucible"/><text:bookmark-start text:name="__RefHeading___crucible_1"/><text:bookmark-start text:name="crucible"/>Crucible<text:bookmark-end text:name="__RefHeading___crucible_1"/><text:bookmark-end text:name="crucible"/></text:h>
      <text:p text:style-name="Text_20_body"><text:a xlink:type="simple" xlink:href="https://wiki.didosolutions.com/dido/99_annexes/99_annexes/annex-b-terms-and-definitions/start" text:style-name="Internet_20_link" text:visited-style-name="Visited_20_Internet_20_Link">Return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Crucible is a DIDO Solutions DevSecOps and DevOps platform that simplifies and secures software development, deployment, and management.</text:p>
      <text:p text:style-name="Text_20_body">Crucible supports repeatable development and deployment environments, security-compliant application delivery, cloud-agnostic operations, Infrastructure as Code, provisioning discipline, access-control discipline, workload segmentation, and continuous verification.</text:p>
      <text:p text:style-name="Text_20_body">In the Financial Systems <text:a xlink:type="simple" xlink:href="https://wiki.didosolutions.com/dido/99_annexes/99_annexes/annex-b-terms-and-definitions/a/archetype" text:style-name="Internet_20_link" text:visited-style-name="Visited_20_Internet_20_Link">Archetype</text:a> document set, Crucible belongs to implementation, deployment, environment-management, and runtime-infrastructure concerns. Crucible does not define logical <text:a xlink:type="simple" xlink:href="https://wiki.didosolutions.com/dido/99_annexes/99_annexes/annex-b-terms-and-definitions/n/node" text:style-name="Internet_20_link" text:visited-style-name="Visited_20_Internet_20_Link">Nodes</text:a>, logical <text:a xlink:type="simple" xlink:href="https://wiki.didosolutions.com/dido/99_annexes/99_annexes/annex-b-terms-and-definitions/c/communication_endpoint" text:style-name="Internet_20_link" text:visited-style-name="Visited_20_Internet_20_Link">Communication Endpoints</text:a>, logical information structures, logical <text:a xlink:type="simple" xlink:href="https://wiki.didosolutions.com/dido/99_annexes/99_annexes/annex-b-terms-and-definitions/r/runtime_plane" text:style-name="Internet_20_link" text:visited-style-name="Visited_20_Internet_20_Link">Runtime Planes</text:a>, or logical interaction patterns.</text:p>
      <text:p text:style-name="Text_20_body">An implementation or deployment profile maps selected implementation artefacts, runtime services, configuration, security, observability, and deployment concerns to Crucible-managed environments when Crucible serves as the selected DevSecOps or deployment environment platform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DevSecOps and DevOps platform used to simplify, secure, provision, deploy, manage, and verify software development and runtime environments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Generalised from DIDO Solutions Crucible material and its use as an implementation and deployment concern in <text:a xlink:type="simple" xlink:href="https://wiki.didosolutions.com/fxdemo/04-part/start" text:style-name="Internet_20_link" text:visited-style-name="Visited_20_Internet_20_Link">Part 4: Phase 0 Implementation Profile / PSM</text:a> and <text:a xlink:type="simple" xlink:href="https://wiki.didosolutions.com/fxdemo/05-part/start" text:style-name="Internet_20_link" text:visited-style-name="Visited_20_Internet_20_Link">Part 5: Phase 0 Developer Handbook</text:a>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Crucible is not a logical <text:a xlink:type="simple" xlink:href="https://wiki.didosolutions.com/dido/99_annexes/99_annexes/annex-b-terms-and-definitions/n/node" text:style-name="Internet_20_link" text:visited-style-name="Visited_20_Internet_20_Link">Node</text:a>, logical <text:a xlink:type="simple" xlink:href="https://wiki.didosolutions.com/dido/99_annexes/99_annexes/annex-b-terms-and-definitions/c/communication_endpoint" text:style-name="Internet_20_link" text:visited-style-name="Visited_20_Internet_20_Link">Communication Endpoint</text:a>, <text:a xlink:type="simple" xlink:href="https://wiki.didosolutions.com/dido/99_annexes/99_annexes/annex-b-terms-and-definitions/r/runtime_plane" text:style-name="Internet_20_link" text:visited-style-name="Visited_20_Internet_20_Link">Runtime Plane</text:a>, DDS Domain, DDS Topic, message bus, data structure, governance model, <text:a xlink:type="simple" xlink:href="https://wiki.didosolutions.com/dido/99_annexes/99_annexes/annex-b-terms-and-definitions/e/evidence" text:style-name="Internet_20_link" text:visited-style-name="Visited_20_Internet_20_Link">Evidence</text:a> model, or architecture layer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<text:a xlink:type="simple" xlink:href="https://wiki.didosolutions.com/fxdemo/05-part/start" text:style-name="Internet_20_link" text:visited-style-name="Visited_20_Internet_20_Link">Part 5: Phase 0 Developer Handbook</text:a> uses Crucible as a deployment-environment option for running Phase 0 implementation artefacts after the logical Nodes and logical Communication Endpoints have already been defined in platform-independent form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9::25:03</meta:creation-date>
    <dc:creator>Generated</dc:creator>
    <dc:date>2026-08-24T09::25:03</dc:date>
    <dc:language>en-US</dc:language>
    <meta:editing-cycles>1</meta:editing-cycles>
    <meta:editing-duration>PT0S</meta:editing-duration>
    <dc:title>dido:99_annexes:annex-b-terms-and-definitions:c:crucible</dc:title>
  </office:meta>
</office:document-meta>
</file>