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c:cross-domain_transfer"/><text:bookmark-start text:name="__RefHeading___cross-domain_transfer_1"/><text:bookmark-start text:name="cross-domain_transfer"/>Cross-Domain Transfer<text:bookmark-end text:name="__RefHeading___cross-domain_transfer_1"/><text:bookmark-end text:name="cross-domain_transfer"/></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A Cross-Domain Transfer is the controlled movement of information or an information-bearing Artifact from one <text:a xlink:type="simple" xlink:href="https://wiki.didosolutions.com/dido/99_annexes/annex-b-terms-and-definitions/s/security_domain" text:style-name="Internet_20_link" text:visited-style-name="Visited_20_Internet_20_Link">Security Domain</text:a> to another Security Domain.</text:p>
      <text:p text:style-name="Text_20_body">The source and destination Security Domains can differ in:</text:p>
      <text:a xlink:type="simple" xlink:href="https://wiki.didosolutions.com/dido/99_annexes/annex-b-terms-and-definitions/s/security_classification" text:style-name="Internet_20_link" text:visited-style-name="Visited_20_Internet_20_Link">Security Classification</text:a>
      <text:p text:style-name="Text_20_body">CompartmentsHandling caveatsDissemination restrictionsSecurity policyAuthorization authorityMission purposeOrganizational controlConnectivityInformation-release policyTrust levelA Cross-Domain Transfer can move information:</text:p>
      <text:p text:style-name="Text_20_body">From a lower-classification domain to a higher-classification domainFrom a higher-classification domain to a lower-classification domainBetween domains at the same classification levelBetween classified and unclassified domainsBetween compartmentsBetween organizationsBetween Connected, Disconnected, or Air-Gapped EnvironmentsA transfer between domains at the same Security Classification remains a Cross-Domain Transfer when different security policies, compartments, authorities, or release rules govern the domains.</text:p>
      <text:p text:style-name="Text_20_body">A Cross-Domain Transfer can use:</text:p>
      <text:p text:style-name="Text_20_body">An authorized Cross-Domain SolutionA high-assurance guardA controlled file-transfer mechanismApproved removable mediaA manual review and release processAn authorized import or export serviceA controlled repository-transfer processAn approved physical transfer processA Cross-Domain Transfer can include:</text:p>
      <text:p text:style-name="Text_20_body">Identification of the source Security DomainIdentification of the destination Security DomainIdentification of the information or ArtifactValidation of the Security ClassificationValidation of markings and metadataEvaluation of <text:a xlink:type="simple" xlink:href="https://wiki.didosolutions.com/dido/99_annexes/annex-b-terms-and-definitions/i/information_handling_rules" text:style-name="Internet_20_link" text:visited-style-name="Visited_20_Internet_20_Link">Information Handling Rules</text:a>Authorization of the transferContent inspectionMalware inspectionFile-type validationFormat transformationMetadata filteringContent filteringRedactionDowngrading or release reviewTransfer executionReceipt confirmationTransfer Evidence generationProvenance preservationTraceability preservationTransfer from a higher-classification domain to a lower-classification domain requires an authorized release, downgrading, declassification, sanitization, or review process. The transfer mechanism does not itself grant authority to release the information.</text:p>
      <text:p text:style-name="Text_20_body">Transfer into a higher-classification domain can also require validation because imported information or software can introduce:</text:p>
      <text:p text:style-name="Text_20_body">Malicious contentUnauthorized DependenciesUnapproved executable codeInvalid metadataIncorrect markingsSupply-chain riskConfiguration inconsistencyWithin Crucible, Cross-Domain Transfer can apply to:</text:p>
      <text:p text:style-name="Text_20_body">Crucible DescriptionsInfrastructure BaselinesMachine ImagesSoftware packagesDependenciesConfiguration dataDeployment recordsValidation resultsEvidenceUpdatesProvider Implementation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trolled movement of information or an information-bearing Artifact from one Security Domain to another</text:span></text:p>
      <text:h text:style-name="Heading_20_2" text:outline-level="2"><text:bookmark-start text:name="__RefHeading___source_4"/><text:bookmark-start text:name="source"/>Source<text:bookmark-end text:name="__RefHeading___source_4"/><text:bookmark-end text:name="source"/></text:h>
      <text:p text:style-name="Text_20_body">Committee on National Security Systems Instruction 4009, Committee on National Security Systems GlossaryNIST Special Publication 800-53, Security and Privacy Controls for Information Systems and OrganizationsNIST Special Publication 800-160 Volume 1, Engineering Trustworthy Secure SystemsDido Solutions, Crucible architecture and requirements terminology</text:p>
      <text:h text:style-name="Heading_20_2" text:outline-level="2"><text:bookmark-start text:name="__RefHeading___note_5"/><text:bookmark-start text:name="note"/>Note<text:bookmark-end text:name="__RefHeading___note_5"/><text:bookmark-end text:name="note"/></text:h>
      <text:p text:style-name="Text_20_body">A Cross-Domain Transfer is not equivalent to ordinary network transmission.</text:p>
      <text:p text:style-name="Text_20_body">The transfer must account for the security policies and Information Handling Rules of both the source and destination Security Domains.</text:p>
      <text:p text:style-name="Text_20_body">A Cross-Domain Transfer can occur without a direct network connection. For example, approved removable media can carry information between two Air-Gapped Environments.</text:p>
      <text:p text:style-name="Text_20_body">A Cross-Domain Solution is a technical or procedural mechanism used to perform or control a Cross-Domain Transfer. The solution and the transfer are distinct:</text:p>
      <text:p text:style-name="Text_20_body">The Cross-Domain Solution is the mechanismThe Cross-Domain Transfer is the controlled movementA successful technical transfer does not establish that the transfer was authorized or compliant. The transfer record must demonstrate satisfaction of the governing Information Handling Rules.</text:p>
      <text:h text:style-name="Heading_20_2" text:outline-level="2"><text:bookmark-start text:name="__RefHeading___example_6"/><text:bookmark-start text:name="example"/>Example<text:bookmark-end text:name="__RefHeading___example_6"/><text:bookmark-end text:name="example"/></text:h>
      <text:p text:style-name="Text_20_body">A Crucible Infrastructure Baseline moves from a Connected Unclassified Environment to an Air-Gapped Classified Environment.</text:p>
      <text:p text:style-name="Text_20_body">The Cross-Domain Transfer process:</text:p>
      <text:p text:style-name="Text_20_body">Identifies the source and destination Security DomainsConfirms that the Infrastructure Baseline is authorized for importValidates the Artifact identifiers and revisionsVerifies digital signatures and integrity valuesScans the files for malicious contentConfirms that all Dependencies are authorizedRemoves prohibited metadataTransfers the files using approved mediaValidates the transferred content in the destination domainRecords the transfer authority, date, source, destination, results, Evidence, Provenance, and Traceability</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10::42:29</meta:creation-date>
    <dc:creator>Generated</dc:creator>
    <dc:date>2026-08-24T10::42:29</dc:date>
    <dc:language>en-US</dc:language>
    <meta:editing-cycles>1</meta:editing-cycles>
    <meta:editing-duration>PT0S</meta:editing-duration>
    <dc:title>dido:99_annexes:annex-b-terms-and-definitions:c:cross-domain_transfer</dc:title>
  </office:meta>
</office:document-meta>
</file>