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redential"/><text:bookmark-start text:name="__RefHeading___credential_1"/><text:bookmark-start text:name="credential"/>Credential<text:bookmark-end text:name="__RefHeading___credential_1"/><text:bookmark-end text:name="credential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redential associates an <text:a xlink:type="simple" xlink:href="https://wiki.didosolutions.com/dido/99_annexes/annex-b-terms-and-definitions/i/identity" text:style-name="Internet_20_link" text:visited-style-name="Visited_20_Internet_20_Link">Identity</text:a> or authority claim with information used during <text:a xlink:type="simple" xlink:href="https://wiki.didosolutions.com/dido/99_annexes/annex-b-terms-and-definitions/a/authentication" text:style-name="Internet_20_link" text:visited-style-name="Visited_20_Internet_20_Link">Authentication</text:a> or <text:a xlink:type="simple" xlink:href="https://wiki.didosolutions.com/dido/99_annexes/annex-b-terms-and-definitions/a/access_control" text:style-name="Internet_20_link" text:visited-style-name="Visited_20_Internet_20_Link">Access Control</text:a>.</text:p>
      <text:p text:style-name="Text_20_body">Credentials include passwords, authentication tokens, cryptographic certificates, signed assertions, application credentials, service credentials, and physical or digital identity tokens.</text:p>
      <text:p text:style-name="Text_20_body">A Credential contains <text:a xlink:type="simple" xlink:href="https://wiki.didosolutions.com/dido/99_annexes/annex-b-terms-and-definitions/c/cryptographic_material" text:style-name="Internet_20_link" text:visited-style-name="Visited_20_Internet_20_Link">Cryptographic Material</text:a>, refers to Cryptographic Material, or operates without Cryptographic Material. The concepts overlap but remain distinct. A Credential supports an identity or authority claim. Cryptographic Material supports a cryptographic operation or relationship.</text:p>
      <text:p text:style-name="Text_20_body">A Credential requires controlled creation, issuance, storage, distribution, use, rotation, revocation, retention, and disposal throughout its <text:a xlink:type="simple" xlink:href="https://wiki.didosolutions.com/dido/99_annexes/annex-b-terms-and-definitions/l/lifecycle" text:style-name="Internet_20_link" text:visited-style-name="Visited_20_Internet_20_Link">Lifecycle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presentation of an identity or authority claim used in authentication or access control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 project definition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Possession of a Credential does not independently establish authorisation. An authentication or access-control process evaluates the Credential and the applicable <text:a xlink:type="simple" xlink:href="https://wiki.didosolutions.com/dido/99_annexes/annex-b-terms-and-definitions/p/policy" text:style-name="Internet_20_link" text:visited-style-name="Visited_20_Internet_20_Link">Policy</text:a> before granting access.</text:p>
      <text:p text:style-name="Text_20_body">A record identifies a sensitive Credential through a protected reference, identifier, digest, or redacted representation rather than an exposed value.</text:p>
      <text:p text:style-name="Text_20_body">The controls applied to a Credential preserve its required <text:a xlink:type="simple" xlink:href="https://wiki.didosolutions.com/dido/99_annexes/annex-b-terms-and-definitions/c/confidentiality" text:style-name="Internet_20_link" text:visited-style-name="Visited_20_Internet_20_Link">Confidentiality</text:a>, <text:a xlink:type="simple" xlink:href="https://wiki.didosolutions.com/dido/99_annexes/annex-b-terms-and-definitions/i/integrity" text:style-name="Internet_20_link" text:visited-style-name="Visited_20_Internet_20_Link">Integrity</text:a>, authenticity, availability, and <text:a xlink:type="simple" xlink:href="https://wiki.didosolutions.com/dido/99_annexes/annex-b-terms-and-definitions/t/traceability" text:style-name="Internet_20_link" text:visited-style-name="Visited_20_Internet_20_Link">Traceability</text:a>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lient certificate presented by a <text:a xlink:type="simple" xlink:href="https://wiki.didosolutions.com/dido/99_annexes/annex-b-terms-and-definitions/n/node" text:style-name="Internet_20_link" text:visited-style-name="Visited_20_Internet_20_Link">Node</text:a> during mutual TLS authentication constitutes a Credential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4:42</meta:creation-date>
    <dc:creator>Generated</dc:creator>
    <dc:date>2026-08-22T15::14:42</dc:date>
    <dc:language>en-US</dc:language>
    <meta:editing-cycles>1</meta:editing-cycles>
    <meta:editing-duration>PT0S</meta:editing-duration>
    <dc:title>dido:99_annexes:annex-b-terms-and-definitions:c:credential</dc:title>
  </office:meta>
</office:document-meta>
</file>