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st_recovery_compensation_and_settlement_plane"/><text:bookmark-start text:name="__RefHeading___cost_recovery_compensation_and_settlement_plane_1"/><text:bookmark-start text:name="cost_recovery_compensation_and_settlement_plane"/>Cost Recovery, Compensation, and Settlement Plane<text:bookmark-end text:name="__RefHeading___cost_recovery_compensation_and_settlement_plane_1"/><text:bookmark-end text:name="cost_recovery_compensation_and_settlement_plane"/></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Cost Recovery, Compensation, and Settlement Plane addresses the economic accountability of governed work in the FX Demo Reference Architecture. It records cost-relevant information about validation, fraud screening, anti-money-laundering review, sanctions checking, semantic interpretation, policy evaluation, persistence, provenance capture, replay support, authorized release, evidence retention, operational monitoring, and exception handling.
The plane supports cost attribution, compensation, provider comparison, chargebacks, reimbursements, and settlements through standard accounting mechanisms. It also supports visibility into missing assurance work by linking cost records to work records, policy obligations, and evidence references.
The plane prices governed work without inspecting unnecessary business content. It uses references to obligations and evidence rather than routine access to full transaction payloads, detailed compliance findings, regulated data, or confidential business cont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rchitectural plane that records, attributes, prices, compares, compensates, and settles evidence-linked governed work conducted by qualified Nodes</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The Cost Recovery, Compensation, and Settlement Plane does not define exchange rates, commercial prices, legal liability, tax treatment, payment rails, clearing rules, or production accounting rules.
The plane supports ordinary accounting treatment and does not require blockchain, tokenisation, cryptocurrency, or speculative payment mechanisms.</text:p>
      <text:h text:style-name="Heading_20_2" text:outline-level="2"><text:bookmark-start text:name="__RefHeading___example_6"/><text:bookmark-start text:name="example"/>Example<text:bookmark-end text:name="__RefHeading___example_6"/><text:bookmark-end text:name="example"/></text:h>
      <text:p text:style-name="Text_20_body">An anti-money-laundering Node screens an FX transaction and records a work event. The work event references the applicable policy obligation and the evidence record that supports the screening result. The Cost Recovery, Compensation, and Settlement Plane uses those references to support a compensation claim, a chargeback entry, a reimbursement record, or a settlement instruction without exposing the full transaction payl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5:12</meta:creation-date>
    <dc:creator>Generated</dc:creator>
    <dc:date>2026-08-22T15::25:12</dc:date>
    <dc:language>en-US</dc:language>
    <meta:editing-cycles>1</meta:editing-cycles>
    <meta:editing-duration>PT0S</meta:editing-duration>
    <dc:title>dido:99_annexes:annex-b-terms-and-definitions:c:cost_recovery_compensation_and_settlement_plane</dc:title>
  </office:meta>
</office:document-meta>
</file>