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st"/><text:bookmark-start text:name="__RefHeading___cost_1"/><text:bookmark-start text:name="cost"/>Cost<text:bookmark-end text:name="__RefHeading___cost_1"/><text:bookmark-end text:name="cos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st is an <text:a xlink:type="simple" xlink:href="https://wiki.didosolutions.com/dido/99_annexes/annex-b-terms-and-definitions/e/evaluation_characteristic" text:style-name="Internet_20_link" text:visited-style-name="Visited_20_Internet_20_Link">Evaluation Characteristic</text:a> concerning the value of Resources required, consumed, committed, or foregone for a specified subject, activity, or outcome.</text:p>
      <text:p text:style-name="Text_20_body">Cost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Qualified NodeA <text:a xlink:type="simple" xlink:href="https://wiki.didosolutions.com/dido/99_annexes/annex-b-terms-and-definitions/n/node_set" text:style-name="Internet_20_link" text:visited-style-name="Visited_20_Internet_20_Link">Node Set</text:a>A serviceA productA deploymentA maintenance activityA <text:a xlink:type="simple" xlink:href="https://wiki.didosolutions.com/dido/99_annexes/annex-b-terms-and-definitions/t/test_run" text:style-name="Internet_20_link" text:visited-style-name="Visited_20_Internet_20_Link">Test Run</text:a>A transitionAn operationAn acquisitionAnother subject, activity, or outcome having an assigned valueCost can include:</text:p>
      <text:p text:style-name="Text_20_body">Acquisition costLicensing costDevelopment costIntegration costDeployment costInfrastructure costOperating costStorage costEnergy costCommunication costMaintenance costSupport costTraining costMigration costTransition costRecovery costCompliance costDecommissioning costDisposal costOpportunity costAnother cost category established by the <text:a xlink:type="simple" xlink:href="https://wiki.didosolutions.com/dido/99_annexes/annex-b-terms-and-definitions/a/acceptance_criteria" text:style-name="Internet_20_link" text:visited-style-name="Visited_20_Internet_20_Link">Acceptance Criteria</text:a>Cost can identify:</text:p>
      <text:p text:style-name="Text_20_body">The evaluated subjectThe specified activity or outcomeThe cost categoryThe included ResourcesThe excluded ResourcesThe applicable time periodThe applicable jurisdictionThe applicable currencyThe applicable valuation dateThe applicable price sourceThe applicable discount rateThe applicable allocation methodThe applicable normalization methodThe applicable assumptionsThe applicable uncertainty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Acceptance Criteri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Cost can be expressed as:</text:p>
      <text:p text:style-name="Text_20_body">Total costInitial costRecurring costFixed costVariable costMarginal costCost per transactionCost per Test RunCost per NodeCost per UserCost per unit of timeCost per unit of completed workLifecycle costAnother value established by the Accept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e/evaluation_characteristic" text:style-name="Internet_20_link" text:visited-style-name="Visited_20_Internet_20_Link">Evaluation Characteristic</text:a> concerning the value of Resources required, consumed, committed, or foregone for a specified subject, activity, or outcom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e/evaluation_characteristic" text:style-name="Internet_20_link" text:visited-style-name="Visited_20_Internet_20_Link">Evaluation Characteristic</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r/resource_consumption" text:style-name="Internet_20_link" text:visited-style-name="Visited_20_Internet_20_Link">Resource Consumption</text:a>
      <text:p text:style-name="Text_20_body">Financial Systems Archetype, Part 7: Governed Node Service MarketDIDO Reference Implementation Conceptual ModelDIDO-TE draft Requirements RegisterDIDO-TE Broad Agency Announcement source material</text:p>
      <text:h text:style-name="Heading_20_2" text:outline-level="2"><text:bookmark-start text:name="__RefHeading___note_5"/><text:bookmark-start text:name="note"/>Note<text:bookmark-end text:name="__RefHeading___note_5"/><text:bookmark-end text:name="note"/></text:h>
      <text:p text:style-name="Text_20_body">Cost differs from price:</text:p>
      <text:p text:style-name="Text_20_body">Cost concerns the value of Resources required, consumed, committed, or foregonePrice identifies an amount requested or paid in an exchangePrice can contribute to Cost but does not necessarily represent total Cost.</text:p>
      <text:p text:style-name="Text_20_body">Cost differs from <text:a xlink:type="simple" xlink:href="https://wiki.didosolutions.com/dido/99_annexes/annex-b-terms-and-definitions/r/resource_consumption" text:style-name="Internet_20_link" text:visited-style-name="Visited_20_Internet_20_Link">Resource Consumption</text:a>:</text:p>
      <text:p text:style-name="Text_20_body">Resource Consumption identifies the amount of a Resource usedCost assigns a value to Resources required, consumed, committed, or foregoneTwo Candidate Solutions can consume equivalent Resources but have different Cost because of differences in:</text:p>
      <text:p text:style-name="Text_20_body">PricesLicensingJurisdictionAllocation methodsSupport arrangementsContract termsValuation datesLower Cost does not necessarily indicate a preferable Candidate Solution. The lower-Cost Candidate Solution can have lower:</text:p>
      <text:p text:style-name="Text_20_body">Functional CorrectnessPerformance EfficiencyReliabilitySecurityInteroperabilityScalabilityMaintainabilityRecoverabilityA Cost comparison must identify its boundary. Statements such as <text:span text:style-name="Strong_20_Emphasis">lower cost</text:span> or <text:span text:style-name="Strong_20_Emphasis">cost effective</text:span> are not objectively verifiable without identifying:</text:p>
      <text:p text:style-name="Text_20_body">The included Cost categoriesThe excluded Cost categoriesThe evaluation periodThe currencyThe valuation methodThe normalization methodThe comparison referenceEstimated Cost should be distinguishable from measured, incurred, invoiced, or paid Cost.</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over a projected five-year operational period.</text:p>
      <text:p text:style-name="Text_20_body">The Acceptance Criteria include:</text:p>
      <text:p text:style-name="Text_20_body">Acquisition costLicensing costDeployment costInfrastructure costEnergy costStorage costMaintenance costSupport costDecommissioning costThe Acceptance Criteria establish the currency, valuation date, discount rate, workload, and allocation method.</text:p>
      <text:p text:style-name="Text_20_body">DIDO-TE associates measured Resource Consumption with the applicable price information and records each Cost assumption.</text:p>
      <text:p text:style-name="Text_20_body">The comparative evaluation reports total and per-transaction Cost for each Candidate Solution while preserving Evidence, Provenance, and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2:12</meta:creation-date>
    <dc:creator>Generated</dc:creator>
    <dc:date>2026-08-22T16::12:12</dc:date>
    <dc:language>en-US</dc:language>
    <meta:editing-cycles>1</meta:editing-cycles>
    <meta:editing-duration>PT0S</meta:editing-duration>
    <dc:title>dido:99_annexes:annex-b-terms-and-definitions:c:cost</dc:title>
  </office:meta>
</office:document-meta>
</file>