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trolled_input"/><text:bookmark-start text:name="__RefHeading___controlled_input_1"/><text:bookmark-start text:name="controlled_input"/>Controlled Input<text:bookmark-end text:name="__RefHeading___controlled_input_1"/><text:bookmark-end text:name="controlled_input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trolled Input is an identifiable input governed by defined controls before and during its use in an activity, process, workflow, or system operation.</text:p>
      <text:p text:style-name="Text_20_body">The controls may govern:</text:p>
      <text:p text:style-name="Text_20_body">IdentificationRevisionSourceAuthorizationIntegrityAvailabilityValidationApplicabilityRetention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A Controlled Input may include:</text:p>
      <text:p text:style-name="Text_20_body">An <text:a xlink:type="simple" xlink:href="https://wiki.didosolutions.com/dido/99_annexes/annex-b-terms-and-definitions/i/infrastructure_configuration" text:style-name="Internet_20_link" text:visited-style-name="Visited_20_Internet_20_Link">Infrastructure Configuration</text:a>An <text:a xlink:type="simple" xlink:href="https://wiki.didosolutions.com/dido/99_annexes/annex-b-terms-and-definitions/i/infrastructure_blueprint" text:style-name="Internet_20_link" text:visited-style-name="Visited_20_Internet_20_Link">Infrastructure Blueprint</text:a>A <text:a xlink:type="simple" xlink:href="https://wiki.didosolutions.com/dido/99_annexes/annex-b-terms-and-definitions/b/baseline" text:style-name="Internet_20_link" text:visited-style-name="Visited_20_Internet_20_Link">Baseline</text:a>A policyA schemaA parameter setA source-code revisionA build specificationA deployment specificationA test specificationA data setA Controlled Input differs from an uncontrolled input:</text:p>
      <text:p text:style-name="Text_20_body">A Controlled Input has an identifiable state and applicable governance controlsAn uncontrolled input lacks one or more controls required to establish its suitability for the activityThe designation <text:span text:style-name="Strong_20_Emphasis">controlled</text:span> does not by itself mean that the input is approved, valid, secure, or suitable for every use. Applicable requirements determine the controls and acceptance condi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dentifiable input governed by defined controls that establish its state and suitability for use in an activity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trolled Input may be human-readable, machine-readable, physical, or digital.</text:p>
      <text:p text:style-name="Text_20_body">The applicable controls determine whether the input requires:</text:p>
      <text:p text:style-name="Text_20_body">An identifierA revision identifierAn authoritative sourceValidationApprovalAuthorizationIntegrity verificationA retention periodA <text:a xlink:type="simple" xlink:href="https://wiki.didosolutions.com/dido/99_annexes/annex-b-terms-and-definitions/v/version-controlled_artifact" text:style-name="Internet_20_link" text:visited-style-name="Visited_20_Internet_20_Link">Version-Controlled Artifact</text:a> may serve as a Controlled Input when the applicable controls establish its suitability for the intended activit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identified revision of an Infrastructure Configuration retrieved from a <text:a xlink:type="simple" xlink:href="https://wiki.didosolutions.com/dido/99_annexes/annex-b-terms-and-definitions/v/version_control_system" text:style-name="Internet_20_link" text:visited-style-name="Visited_20_Internet_20_Link">Version Control System</text:a> and accepted for use by a <text:a xlink:type="simple" xlink:href="https://wiki.didosolutions.com/dido/99_annexes/annex-b-terms-and-definitions/c/ci_cd_pipeline" text:style-name="Internet_20_link" text:visited-style-name="Visited_20_Internet_20_Link">CI/CD Pipeline</text:a> is a Controlled Inpu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4::20:08</meta:creation-date>
    <dc:creator>Generated</dc:creator>
    <dc:date>2026-08-22T14::20:08</dc:date>
    <dc:language>en-US</dc:language>
    <meta:editing-cycles>1</meta:editing-cycles>
    <meta:editing-duration>PT0S</meta:editing-duration>
    <dc:title>dido:99_annexes:annex-b-terms-and-definitions:c:controlled_input</dc:title>
  </office:meta>
</office:document-meta>
</file>