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tract_state_management_role"/><text:bookmark-start text:name="__RefHeading___contract_state_management_role_1"/><text:bookmark-start text:name="contract_state_management_role"/>Contract State Management Role<text:bookmark-end text:name="__RefHeading___contract_state_management_role_1"/><text:bookmark-end text:name="contract_state_management_ro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Contract State Management Role is responsible for establishing, updating, and reporting the FX contract state at the logical level.</text:p>
      <text:p text:style-name="Text_20_body">This role includes consuming validated and semantically interpreted FX transaction information, determining applicable FX Contract State, applying allowed state transitions, publishing contract state information, and preserving transition provenance.</text:p>
      <text:p text:style-name="Text_20_body">The Contract State Management Role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state transitions preserve input references, rule context, producing <text:a xlink:type="simple" xlink:href="https://wiki.didosolutions.com/dido/99_annexes/annex-b-terms-and-definitions/n/node" text:style-name="Internet_20_link" text:visited-style-name="Visited_20_Internet_20_Link">Node</text:a>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establishing, updating, and reporting FX contract stat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Logical Information Lineage from <text:a xlink:type="simple" xlink:href="https://wiki.didosolutions.com/fxdemo/02-part/start" text:style-name="Internet_20_link" text:visited-style-name="Visited_20_Internet_20_Link">Part 2: Distributed Node-Based Logical Architecture</text:a>, Section 8.10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contract lifecycle and stat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Contract State Management Role does not prescribe a state-machine implementation, workflow engine, database table, event store, persistence mechanism, or orchestration too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Contract State Node performs the Contract State Management Role by determining and publishing the FX Contract State for a validated transac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6:34</meta:creation-date>
    <dc:creator>Generated</dc:creator>
    <dc:date>2026-08-24T01::16:34</dc:date>
    <dc:language>en-US</dc:language>
    <meta:editing-cycles>1</meta:editing-cycles>
    <meta:editing-duration>PT0S</meta:editing-duration>
    <dc:title>dido:99_annexes:annex-b-terms-and-definitions:c:contract_state_management_role</dc:title>
  </office:meta>
</office:document-meta>
</file>