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c:contract"/><text:bookmark-start text:name="__RefHeading___contract_1"/><text:bookmark-start text:name="contract"/>Contract<text:bookmark-end text:name="__RefHeading___contract_1"/><text:bookmark-end text:name="contract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 Contract represents an agreement that establishes recognised rights, obligations, terms, conditions, or performance expectations among parties.</text:p>
      <text:p text:style-name="Text_20_body">In a <text:a xlink:type="simple" xlink:href="https://wiki.didosolutions.com/dido/99_annexes/annex-b-terms-and-definitions/f/financial_system" text:style-name="Internet_20_link" text:visited-style-name="Visited_20_Internet_20_Link">Financial System</text:a>, a Contract provides the business basis for transaction interpretation, contract state management, cash-flow computation, settlement expectations, audit, provenance, evidence, and review.</text:p>
      <text:p text:style-name="Text_20_body">The FX Demo uses Contract as a logical business concept. Later logical profiles and implementation profiles define the information structures, states, computations, endpoints, services, and artefacts that represent or process contract informatio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greement that establishes recognised rights, obligations, terms, conditions, or performance expectations among partie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financial contract concepts in FIBO Contracts Ontology and from ACTUS financial contract modelling concepts; specialised for use in the FX Demo <text:a xlink:type="simple" xlink:href="https://wiki.didosolutions.com/dido/99_annexes/annex-b-terms-and-definitions/r/reference_architecture" text:style-name="Internet_20_link" text:visited-style-name="Visited_20_Internet_20_Link">Reference Architecture</text:a>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Contract is not a legal document, database record, ledger entry, API payload, DDS sample, smart contract, executable model, or deployment artefact. Those artefacts may represent, evidence, execute, store, or process contract informat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forward contract establishes recognised obligations for counterparties to exchange specified currencies at a specified rate on a specified settlement dat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44:55</meta:creation-date>
    <dc:creator>Generated</dc:creator>
    <dc:date>2026-08-24T04::44:55</dc:date>
    <dc:language>en-US</dc:language>
    <meta:editing-cycles>1</meta:editing-cycles>
    <meta:editing-duration>PT0S</meta:editing-duration>
    <dc:title>dido:99_annexes:annex-b-terms-and-definitions:c:contract</dc:title>
  </office:meta>
</office:document-meta>
</file>