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ntent_minimisation"/><text:bookmark-start text:name="__RefHeading___content_minimisation_1"/><text:bookmark-start text:name="content_minimisation"/>Content Minimisation<text:bookmark-end text:name="__RefHeading___content_minimisation_1"/><text:bookmark-end text:name="content_minimisation"/></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Content Minimisation limits the information exposed to a function, Node, plane, participant, or service to the information needed for its assigned purpose. In the Cost Recovery, Compensation, and Settlement Plane, content minimisation supports costing, compensation, chargeback, reimbursement, provider comparison, and settlement without unnecessary access to transaction payloads, detailed compliance findings, regulated data, or confidential business content.</text:p>
      <text:p text:style-name="Text_20_body">Content Minimisation supports separation of concerns. The cost plane uses work types, obligation references, evidence references, classification metadata, data-volume bands, retention periods, cost rules, and settlement context rather than full business content.</text:p>
      <text:p text:style-name="Text_20_body">Content Minimisation also supports sovereignty, residency, confidentiality, auditability, and competition. A provider can receive economic recognition for governed work without gaining unnecessary insight into the transaction details or regulated data controlled by another participant.</text:p>
      <text:h text:style-name="Heading_20_2" text:outline-level="2"><text:bookmark-start text:name="__RefHeading___definition_3"/><text:bookmark-start text:name="definition"/>Definition<text:bookmark-end text:name="__RefHeading___definition_3"/><text:bookmark-end text:name="definition"/></text:h>
      <text:p text:style-name="Text_20_body">TBD</text:p>
      <text:h text:style-name="Heading_20_2" text:outline-level="2"><text:bookmark-start text:name="__RefHeading___source_4"/><text:bookmark-start text:name="source"/>Source<text:bookmark-end text:name="__RefHeading___source_4"/><text:bookmark-end text:name="source"/></text:h>
      <text:p text:style-name="Text_20_body">TBD</text:p>
      <text:h text:style-name="Heading_20_2" text:outline-level="2"><text:bookmark-start text:name="__RefHeading___note_5"/><text:bookmark-start text:name="note"/>Note<text:bookmark-end text:name="__RefHeading___note_5"/><text:bookmark-end text:name="note"/></text:h>
      <text:p text:style-name="Text_20_body">TBD</text:p>
      <text:h text:style-name="Heading_20_2" text:outline-level="2"><text:bookmark-start text:name="__RefHeading___example_6"/><text:bookmark-start text:name="example"/>Example<text:bookmark-end text:name="__RefHeading___example_6"/><text:bookmark-end text:name="example"/></text:h>
      <text:p text:style-name="Text_20_body">T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12:32</meta:creation-date>
    <dc:creator>Generated</dc:creator>
    <dc:date>2026-08-24T10::12:32</dc:date>
    <dc:language>en-US</dc:language>
    <meta:editing-cycles>1</meta:editing-cycles>
    <meta:editing-duration>PT0S</meta:editing-duration>
    <dc:title>dido:99_annexes:annex-b-terms-and-definitions:c:content_minimisation</dc:title>
  </office:meta>
</office:document-meta>
</file>