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tainerized_workload"/><text:bookmark-start text:name="__RefHeading___containerized_workload_1"/><text:bookmark-start text:name="containerized_workload"/>Containerized Workload<text:bookmark-end text:name="__RefHeading___containerized_workload_1"/><text:bookmark-end text:name="containerized_workload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tainerized Workload is a <text:a xlink:type="simple" xlink:href="https://wiki.didosolutions.com/dido/99_annexes/annex-b-terms-and-definitions/w/workload" text:style-name="Internet_20_link" text:visited-style-name="Visited_20_Internet_20_Link">Workload</text:a> realized through one or more containers and their associated runtime configuration.</text:p>
      <text:p text:style-name="Text_20_body">A Containerized Workload may include:</text:p>
      <text:p text:style-name="Text_20_body">One or more <text:a xlink:type="simple" xlink:href="https://wiki.didosolutions.com/dido/99_annexes/annex-b-terms-and-definitions/c/container_image" text:style-name="Internet_20_link" text:visited-style-name="Visited_20_Internet_20_Link">Container Images</text:a>Container instancesRuntime parametersResource requirementsNetwork configurationStorage configurationIdentity and access configurationSecurity controlsService-discovery configurationScaling configurationHealth-check configurationA Containerized Workload may perform:</text:p>
      <text:p text:style-name="Text_20_body">An application functionA service functionA processing functionA platform functionA data-management functionA Containerized Workload differs from a Container Image:</text:p>
      <text:p text:style-name="Text_20_body">A Container Image packages the content required to instantiate a containerA Containerized Workload is the Workload realized through one or more instantiated containersA Containerized Workload may use multiple Container Images and may include multiple cooperating container instanc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w/workload" text:style-name="Internet_20_link" text:visited-style-name="Visited_20_Internet_20_Link">workload</text:a> realized through one or more containers and their associated runtime configur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tainerized Workload does not require Kubernetes. It may operate through any applicable container runtime or orchestration platform.</text:p>
      <text:p text:style-name="Text_20_body">The term does not prescribe:</text:p>
      <text:p text:style-name="Text_20_body">A container-image formatA container runtimeAn orchestration platformA deployment topologyA provider implementation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web service consisting of an application container, a supporting sidecar container, network configuration, storage relationships, and resource limits forms a Containerized Workloa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59:36</meta:creation-date>
    <dc:creator>Generated</dc:creator>
    <dc:date>2026-08-22T16::59:36</dc:date>
    <dc:language>en-US</dc:language>
    <meta:editing-cycles>1</meta:editing-cycles>
    <meta:editing-duration>PT0S</meta:editing-duration>
    <dc:title>dido:99_annexes:annex-b-terms-and-definitions:c:containerized_workload</dc:title>
  </office:meta>
</office:document-meta>
</file>