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tainer_platform"/><text:bookmark-start text:name="__RefHeading___container_platform_1"/><text:bookmark-start text:name="container_platform"/>Container Platform<text:bookmark-end text:name="__RefHeading___container_platform_1"/><text:bookmark-end text:name="container_platform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tainer Platform is a computing platform that supplies the runtime and supporting capabilities required to deploy and operate <text:a xlink:type="simple" xlink:href="https://wiki.didosolutions.com/dido/99_annexes/annex-b-terms-and-definitions/c/containerized_workload" text:style-name="Internet_20_link" text:visited-style-name="Visited_20_Internet_20_Link">Containerized Workloads</text:a>.</text:p>
      <text:p text:style-name="Text_20_body">A Container Platform may supply:</text:p>
      <text:p text:style-name="Text_20_body">A container runtimeWorkload schedulingResource allocationNetwork connectivityService discoveryStorage integrationIdentity and access controlsSecurity controlsConfiguration distributionSecret distributionHealth monitoringLoggingScalingWorkload restart and recoveryA Container Platform uses one or more <text:a xlink:type="simple" xlink:href="https://wiki.didosolutions.com/dido/99_annexes/annex-b-terms-and-definitions/c/container_image" text:style-name="Internet_20_link" text:visited-style-name="Visited_20_Internet_20_Link">Container Images</text:a> to instantiate the containers associated with a Containerized Workload.</text:p>
      <text:p text:style-name="Text_20_body">A Container Platform differs from a container runtime:</text:p>
      <text:p text:style-name="Text_20_body">A container runtime creates and operates individual containersA Container Platform combines a container runtime with capabilities used to deploy and operate Containerized WorkloadsA Container Platform differs from a <text:a xlink:type="simple" xlink:href="https://wiki.didosolutions.com/dido/99_annexes/annex-b-terms-and-definitions/k/kubernetes_cluster" text:style-name="Internet_20_link" text:visited-style-name="Visited_20_Internet_20_Link">Kubernetes Cluster</text:a>:</text:p>
      <text:p text:style-name="Text_20_body">A Container Platform is the general conceptA Kubernetes Cluster is a Container Platform realized through Kubernetes control-plane components and worker nodesA Container Platform may operate:</text:p>
      <text:p text:style-name="Text_20_body">On physical computing resourcesOn <text:a xlink:type="simple" xlink:href="https://wiki.didosolutions.com/dido/99_annexes/annex-b-terms-and-definitions/v/virtual_machine" text:style-name="Internet_20_link" text:visited-style-name="Visited_20_Internet_20_Link">Virtual Machines</text:a>Within an <text:a xlink:type="simple" xlink:href="https://wiki.didosolutions.com/dido/99_annexes/annex-b-terms-and-definitions/i/infrastructure_environment" text:style-name="Internet_20_link" text:visited-style-name="Visited_20_Internet_20_Link">Infrastructure Environment</text:a>Through a provider-managed serviceIn a <text:a xlink:type="simple" xlink:href="https://wiki.didosolutions.com/dido/99_annexes/annex-b-terms-and-definitions/c/connected_environment" text:style-name="Internet_20_link" text:visited-style-name="Visited_20_Internet_20_Link">Connected Environment</text:a>In a <text:a xlink:type="simple" xlink:href="https://wiki.didosolutions.com/dido/99_annexes/annex-b-terms-and-definitions/d/disconnected_environment" text:style-name="Internet_20_link" text:visited-style-name="Visited_20_Internet_20_Link">Disconnected Environment</text:a>In an <text:a xlink:type="simple" xlink:href="https://wiki.didosolutions.com/dido/99_annexes/annex-b-terms-and-definitions/a/air-gapped_environment" text:style-name="Internet_20_link" text:visited-style-name="Visited_20_Internet_20_Link">Air-Gapped Environment</text:a>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mputing platform that supplies the runtime and supporting capabilities required to deploy and operate <text:a xlink:type="simple" xlink:href="https://wiki.didosolutions.com/dido/99_annexes/annex-b-terms-and-definitions/c/containerized_workload" text:style-name="Internet_20_link" text:visited-style-name="Visited_20_Internet_20_Link">Containerized Workloads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tainer Platform does not by itself establish that the platform is:</text:p>
      <text:p text:style-name="Text_20_body">Securely configuredHighly availableCompliant with an applicable <text:a xlink:type="simple" xlink:href="https://wiki.didosolutions.com/dido/99_annexes/annex-b-terms-and-definitions/b/baseline" text:style-name="Internet_20_link" text:visited-style-name="Visited_20_Internet_20_Link">Baseline</text:a>Authorized to execute a particular WorkloadConnected to an external networkSuitable for production operationSeparate requirements govern those determinations.</text:p>
      <text:p text:style-name="Text_20_body">The term does not prescribe:</text:p>
      <text:p text:style-name="Text_20_body">A container runtimeAn orchestration technologyA deployment topologyA network implementationA storage implementationAn operating systemA providerA <text:a xlink:type="simple" xlink:href="https://wiki.didosolutions.com/dido/99_annexes/annex-b-terms-and-definitions/p/provider_implementation" text:style-name="Internet_20_link" text:visited-style-name="Visited_20_Internet_20_Link">Provider Implementation</text:a>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Kubernetes Cluster, comprising worker nodes, a container runtime, networking, storage integration, identity controls, logging, and monitoring, serves as a Container Platform for deployed Containerized Workloa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6:21</meta:creation-date>
    <dc:creator>Generated</dc:creator>
    <dc:date>2026-08-24T00::16:21</dc:date>
    <dc:language>en-US</dc:language>
    <meta:editing-cycles>1</meta:editing-cycles>
    <meta:editing-duration>PT0S</meta:editing-duration>
    <dc:title>dido:99_annexes:annex-b-terms-and-definitions:c:container_platform</dc:title>
  </office:meta>
</office:document-meta>
</file>