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ainer_mirror"/><text:bookmark-start text:name="__RefHeading___container_mirror_1"/><text:bookmark-start text:name="container_mirror"/>Container Mirror<text:bookmark-end text:name="__RefHeading___container_mirror_1"/><text:bookmark-end text:name="container_mirro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ainer Mirror is a controlled local or internal copy of selected container images and associated metadata obtained from one or more source registries.</text:p>
      <text:p text:style-name="Text_20_body">The mirror may preserve image names, tags, immutable digests, manifests, platform variants, signatures, attestations, and <text:a xlink:type="simple" xlink:href="https://wiki.didosolutions.com/dido/99_annexes/annex-b-terms-and-definitions/p/provenance" text:style-name="Internet_20_link" text:visited-style-name="Visited_20_Internet_20_Link">Provenance</text:a>.</text:p>
      <text:p text:style-name="Text_20_body">A Container Mirror allows systems in a restricted, disconnected, or air-gapped environment to retrieve approved container images without direct access to an external container registry.</text:p>
      <text:p text:style-name="Text_20_body">Within Crucible, container images may be captured, included in a <text:a xlink:type="simple" xlink:href="https://wiki.didosolutions.com/dido/99_annexes/annex-b-terms-and-definitions/t/transfer_bundle" text:style-name="Internet_20_link" text:visited-style-name="Visited_20_Internet_20_Link">Transfer Bundle</text:a>, and imported into a Container Mirror inside the target enclav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local or internal copy of selected container images and associated metadata obtained from one or more source registr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tainer-image distribution, repository mirroring, disconnected operations, software supply-chain management, and platform engineering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ainer Mirror may contain only an approved subset of the images available from its source registries.</text:p>
      <text:p text:style-name="Text_20_body">The mirror should preserve immutable image digests and associated integrity information so that users can verify that the mirrored image matches the approved source im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nected environment captures approved Kubernetes and application container images, records their immutable digests, exports them in a Transfer Bundle, and imports them into a Container Mirror inside an air-gapped enclav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45</meta:creation-date>
    <dc:creator>Generated</dc:creator>
    <dc:date>2026-08-22T14::24:45</dc:date>
    <dc:language>en-US</dc:language>
    <meta:editing-cycles>1</meta:editing-cycles>
    <meta:editing-duration>PT0S</meta:editing-duration>
    <dc:title>dido:99_annexes:annex-b-terms-and-definitions:c:container_mirror</dc:title>
  </office:meta>
</office:document-meta>
</file>