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tainer_image"/><text:bookmark-start text:name="__RefHeading___container_image_1"/><text:bookmark-start text:name="container_image"/>Container Image<text:bookmark-end text:name="__RefHeading___container_image_1"/><text:bookmark-end text:name="container_imag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tainer Image is an immutable image <text:a xlink:type="simple" xlink:href="https://wiki.didosolutions.com/dido/99_annexes/annex-b-terms-and-definitions/a/artifact" text:style-name="Internet_20_link" text:visited-style-name="Visited_20_Internet_20_Link">Artifact</text:a> that packages the files, software, configuration, and metadata required to instantiate a containerized workload.</text:p>
      <text:p text:style-name="Text_20_body">A Container Image may contain:</text:p>
      <text:p text:style-name="Text_20_body">Application filesExecutable softwareRuntime librariesOperating-system filesConfiguration filesEnvironment defaultsStartup instructionsDependency informationImage metadataOne or more filesystem layersA container runtime uses a Container Image to create one or more container instances.</text:p>
      <text:p text:style-name="Text_20_body">Multiple container instances may originate from the same Container Image while maintaining separate runtime state.</text:p>
      <text:p text:style-name="Text_20_body">A Container Image differs from a container:</text:p>
      <text:p text:style-name="Text_20_body">A Container Image is the immutable image Artifact used to create a containerA container is a runtime instance created from a Container ImageA Container Image differs from a <text:a xlink:type="simple" xlink:href="https://wiki.didosolutions.com/dido/99_annexes/annex-b-terms-and-definitions/m/machine_image" text:style-name="Internet_20_link" text:visited-style-name="Visited_20_Internet_20_Link">Machine Image</text:a>:</text:p>
      <text:p text:style-name="Text_20_body">A Container Image packages the content required to instantiate a containerized workload within a container runtimeA Machine Image packages the content required to instantiate a virtual machineA Container Image may use layered content. A change to image content produces a new Container Image rather than modifying an existing immutable image in place.</text:p>
      <text:p text:style-name="Text_20_body">A Container Image may participate in:</text:p>
      <text:p text:style-name="Text_20_body">Image buildingImage signingImage verificationCompliance assessmentImage promotionRepository publicationOffline transferContainerized-workload deployment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mmutable image artifact that packages the files, software, configuration, and metadata required to instantiate a containerized workloa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tainer Image may be identified by:</text:p>
      <text:p text:style-name="Text_20_body">A repository nameA tagA content digestA <text:a xlink:type="simple" xlink:href="https://wiki.didosolutions.com/dido/99_annexes/annex-b-terms-and-definitions/r/revision" text:style-name="Internet_20_link" text:visited-style-name="Visited_20_Internet_20_Link">Revision</text:a> identifierA release identifierA combination of these identifiersA mutable tag does not make the referenced Container Image mutable. A tag may be reassigned to another Container Image, while each content-addressed image remains distinguishable by its digest.</text:p>
      <text:p text:style-name="Text_20_body">A Container Image does not by itself establish that the image is:</text:p>
      <text:p text:style-name="Text_20_body">ApprovedSignedVerifiedFree from vulnerabilitiesCompliant with an applicable <text:a xlink:type="simple" xlink:href="https://wiki.didosolutions.com/dido/99_annexes/annex-b-terms-and-definitions/b/baseline" text:style-name="Internet_20_link" text:visited-style-name="Visited_20_Internet_20_Link">Baseline</text:a>Authorized for deploymentCompatible with a particular container runtimeSuitable for a specified purposeSeparate requirements govern those determinations.</text:p>
      <text:p text:style-name="Text_20_body">The term does not prescribe a particular image format, container runtime, image registry, orchestration platform, operating system, or provider implement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builds a Container Image containing an application, its runtime libraries, configuration defaults, startup instructions, and identifying metadata. A container runtime later uses the Container Image to instantiate multiple containerized workloa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7:49</meta:creation-date>
    <dc:creator>Generated</dc:creator>
    <dc:date>2026-08-24T05::57:49</dc:date>
    <dc:language>en-US</dc:language>
    <meta:editing-cycles>1</meta:editing-cycles>
    <meta:editing-duration>PT0S</meta:editing-duration>
    <dc:title>dido:99_annexes:annex-b-terms-and-definitions:c:container_image</dc:title>
  </office:meta>
</office:document-meta>
</file>