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nstraint"/><text:bookmark-start text:name="__RefHeading___constraint_1"/><text:bookmark-start text:name="constraint"/>Constraint<text:bookmark-end text:name="__RefHeading___constraint_1"/><text:bookmark-end text:name="constrain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onstraint establishes a boundary within which an entity exists, operates, or participates in a system. It restricts one or more characteristics, values, relationships, configurations, behaviors, or operating conditions.</text:p>
      <text:p text:style-name="Text_20_body">A requirement states an obligation. A Constraint restricts the acceptable ways in which an entity satisfies an obligation. A requirement may establish, apply, or govern one or more Constraints.</text:p>
      <text:p text:style-name="Text_20_body">Constraints associated with a <text:a xlink:type="simple" xlink:href="https://wiki.didosolutions.com/dido/99_annexes/annex-b-terms-and-definitions/t/test_environment" text:style-name="Internet_20_link" text:visited-style-name="Visited_20_Internet_20_Link">Test Environment</text:a> include environmental, security, deployment, communication, resource, timing, and configuration restrict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condition that restricts the permitted characteristics, values, relationships, configurations, behaviors, or operating circumstances of an entity*</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 Project definition.</text:p>
      <text:h text:style-name="Heading_20_2" text:outline-level="2"><text:bookmark-start text:name="__RefHeading___note_5"/><text:bookmark-start text:name="note"/>Note<text:bookmark-end text:name="__RefHeading___note_5"/><text:bookmark-end text:name="note"/></text:h>
      <text:p text:style-name="Text_20_body">A Constraint does not necessarily constitute an independent requirement. A requirement establishes an obligation when it requires a system or responsible entity to impose, enforce, validate, or comply with the Constraint.</text:p>
      <text:p text:style-name="Text_20_body">A Constraint should identify:</text:p>
      <text:p text:style-name="Text_20_body">The entity subject to the restrictionThe restricted characteristic, value, relationship, configuration, behavior, or operating circumstanceThe permitted boundary or conditionThe circumstances under which the restriction appliesThe source or authority establishing the restriction</text:p>
      <text:h text:style-name="Heading_20_2" text:outline-level="2"><text:bookmark-start text:name="__RefHeading___example_6"/><text:bookmark-start text:name="example"/>Example<text:bookmark-end text:name="__RefHeading___example_6"/><text:bookmark-end text:name="example"/></text:h>
      <text:p text:style-name="Text_20_body">A Test Environment description specifies that every participating Node uses an approved communication protocol. The protocol restriction constitutes a Constraint. The requirement directing DIDO-TE to record and enforce the restriction establishes the corresponding oblig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4:43</meta:creation-date>
    <dc:creator>Generated</dc:creator>
    <dc:date>2026-08-22T14::24:43</dc:date>
    <dc:language>en-US</dc:language>
    <meta:editing-cycles>1</meta:editing-cycles>
    <meta:editing-duration>PT0S</meta:editing-duration>
    <dc:title>dido:99_annexes:annex-b-terms-and-definitions:c:constraint</dc:title>
  </office:meta>
</office:document-meta>
</file>