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sensus_standard"/><text:bookmark-start text:name="__RefHeading___consensus_standard_1"/><text:bookmark-start text:name="consensus_standard"/>Consensus Standard<text:bookmark-end text:name="__RefHeading___consensus_standard_1"/><text:bookmark-end text:name="consensus_standard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nsensus standard results from a standards development process based on
<text:a xlink:type="simple" xlink:href="https://wiki.didosolutions.com/fxdemo/dido_99_annexes/annex-b-terms-and-definitions/c" text:style-name="Internet_20_link" text:visited-style-name="Visited_20_Internet_20_Link">c</text:a></text:p>
      <text:p text:style-name="Text_20_body">The term describes how the responsible body developed or adopted the standard. It does not identify whether the standard is mandatory, voluntary, national, international, governmental, or privately developed.</text:p>
      <text:p text:style-name="Text_20_body">A law, regulation, contract, procurement instrument, or organisational policy may require conformance with a consensus standard. Such use does not change the consensus basis through which the responsible body developed the standard.</text:p>
      <text:p text:style-name="Text_20_body">A consensus standard is broader than a voluntary consensus standard. A voluntary consensus standard satisfies the additional process and organisational attributes identified by applicable federal standards policy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tandard developed or adopted through a consensus-based process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Office of Management and Budget, Circular A-119: Federal Participation in the Development and Use of Voluntary Consensus Standards and in Conformity Assessment Activities
International Organization for Standardization and International Electrotechnical Commission, ISO/IEC Guide 2, Standardization and related activities — General vocabulary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designation of a document as a consensus standard does not, by itself, establish:</text:p>
      <text:p text:style-name="Text_20_body">Legal applicability
Regulatory authority
Technical suitability
International status
Voluntary consensus status
Conformance with OMB Circular A-119</text:p>
      <text:p text:style-name="Text_20_body">The applicable authority evaluates these characteristics separatel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standards organisation develops a technical specification through committee review, public comment, objection resolution, and consensus-based approval. The resulting specification is a consensus standard.</text:p>
      <text:p text:style-name="Horizontal_20_Line"/>
      <text:p text:style-name="Plugin_Wrap_Paragraph_Centered"> © 2026 Dido Solutions, Inc. and Jackrabbit Consulting, Inc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09:08</meta:creation-date>
    <dc:creator>Generated</dc:creator>
    <dc:date>2026-08-24T07::09:08</dc:date>
    <dc:language>en-US</dc:language>
    <meta:editing-cycles>1</meta:editing-cycles>
    <meta:editing-duration>PT0S</meta:editing-duration>
    <dc:title>dido:99_annexes:annex-b-terms-and-definitions:c:consensus_standard</dc:title>
  </office:meta>
</office:document-meta>
</file>