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nected_environment"/><text:bookmark-start text:name="__RefHeading___connected_environment_1"/><text:bookmark-start text:name="connected_environment"/>Connected Environment<text:bookmark-end text:name="__RefHeading___connected_environment_1"/><text:bookmark-end text:name="connected_environme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nected Environment maintains direct electronic communication with one or more external systems, services, repositories, providers, or networks.</text:p>
      <text:p text:style-name="Text_20_body">The connections support activities such as retrieving dependencies, accessing source repositories, authenticating with infrastructure providers, obtaining updates, publishing artefacts, or exchanging operational information.</text:p>
      <text:p text:style-name="Text_20_body">A Connected Environment still applies security, access-control, monitoring, and governance controls to its external communications. Connectivity refers to the presence of direct communication paths, not unrestricted access.</text:p>
      <text:p text:style-name="Text_20_body">In the Crucible operating model, a Connected Environment often performs source retrieval, image construction, dependency capture, compliance scanning, and transfer-bundle preparation before controlled transfer into a <text:a xlink:type="simple" xlink:href="https://wiki.didosolutions.com/dido/99_annexes/annex-b-terms-and-definitions/d/disconnected_environment" text:style-name="Internet_20_link" text:visited-style-name="Visited_20_Internet_20_Link">Disconnected Environment</text:a>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operating environment that maintains direct electronic communication with one or more external systems, services, repositories, providers, or network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networking, cloud-computing, software-delivery, and operational-environment usage and specialis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nected Environment may restrict communications by destination, protocol, identity, purpose, or policy. Such restrictions do not render the environment disconnected, as direct external communication remains available.</text:p>
      <text:p text:style-name="Text_20_body">The term does not imply a connection to the public Internet. A private network connection to an external service or environment also establishes connectivit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build environment connects to source repositories, package repositories, infrastructure providers, and compliance-content sources while preparing a hardened machine image and its transfer dependencie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26:51</meta:creation-date>
    <dc:creator>Generated</dc:creator>
    <dc:date>2026-08-23T22::26:51</dc:date>
    <dc:language>en-US</dc:language>
    <meta:editing-cycles>1</meta:editing-cycles>
    <meta:editing-duration>PT0S</meta:editing-duration>
    <dc:title>dido:99_annexes:annex-b-terms-and-definitions:c:connected_environment</dc:title>
  </office:meta>
</office:document-meta>
</file>