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_requirement"/><text:bookmark-start text:name="__RefHeading___conformance_requirement_1"/><text:bookmark-start text:name="conformance_requirement"/>Conformance Requirement<text:bookmark-end text:name="__RefHeading___conformance_requirement_1"/><text:bookmark-end text:name="conformance_require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ormance Requirement is a <text:a xlink:type="simple" xlink:href="https://wiki.didosolutions.com/dido/99_annexes/annex-b-terms-and-definitions/r/requirement" text:style-name="Internet_20_link" text:visited-style-name="Visited_20_Internet_20_Link">Requirement</text:a> whose satisfaction contributes to determining <text:a xlink:type="simple" xlink:href="https://wiki.didosolutions.com/dido/99_annexes/annex-b-terms-and-definitions/c/conformance" text:style-name="Internet_20_link" text:visited-style-name="Visited_20_Internet_20_Link">Conformance</text:a>.</text:p>
      <text:p text:style-name="Text_20_body">A Conformance Requirement forms part of an applicable <text:a xlink:type="simple" xlink:href="https://wiki.didosolutions.com/dido/99_annexes/annex-b-terms-and-definitions/c/conformance_model" text:style-name="Internet_20_link" text:visited-style-name="Visited_20_Internet_20_Link">Conformance Model</text:a> and may be included within one or more <text:a xlink:type="simple" xlink:href="https://wiki.didosolutions.com/dido/99_annexes/annex-b-terms-and-definitions/c/conformance_profile" text:style-name="Internet_20_link" text:visited-style-name="Visited_20_Internet_20_Link">Conformance Profiles</text:a>.</text:p>
      <text:p text:style-name="Text_20_body">A Conformance Requirement is evaluated using one or more <text:a xlink:type="simple" xlink:href="https://wiki.didosolutions.com/dido/99_annexes/annex-b-terms-and-definitions/c/conformance_criterion" text:style-name="Internet_20_link" text:visited-style-name="Visited_20_Internet_20_Link">Conformance Criteria</text:a> at identified Conformance Poi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quirement whose satisfaction contributes to determining conformanc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Not every Requirement in a specification necessarily constitutes a Conformance Requirement.</text:p>
      <text:p text:style-name="Text_20_body">A specification identifies which Requirements participate in Conformance Assess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DO-TE Requirement stating that a test implementation shall preserve required Evidence is a Conformance Requirement because its satisfaction contributes to determining Conforma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0:59</meta:creation-date>
    <dc:creator>Generated</dc:creator>
    <dc:date>2026-08-22T16::10:59</dc:date>
    <dc:language>en-US</dc:language>
    <meta:editing-cycles>1</meta:editing-cycles>
    <meta:editing-duration>PT0S</meta:editing-duration>
    <dc:title>dido:99_annexes:annex-b-terms-and-definitions:c:conformance_requirement</dc:title>
  </office:meta>
</office:document-meta>
</file>