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formance_profile"/><text:bookmark-start text:name="__RefHeading___conformance_profile_1"/><text:bookmark-start text:name="conformance_profile"/>Conformance Profile<text:bookmark-end text:name="__RefHeading___conformance_profile_1"/><text:bookmark-end text:name="conformance_profi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formance Profile identifies a defined set of applicable <text:a xlink:type="simple" xlink:href="https://wiki.didosolutions.com/dido/99_annexes/annex-b-terms-and-definitions/r/requirement" text:style-name="Internet_20_link" text:visited-style-name="Visited_20_Internet_20_Link">Requirements</text:a> used to determine <text:a xlink:type="simple" xlink:href="https://wiki.didosolutions.com/dido/99_annexes/annex-b-terms-and-definitions/c/conformance" text:style-name="Internet_20_link" text:visited-style-name="Visited_20_Internet_20_Link">Conformance</text:a> for a particular class of subject.</text:p>
      <text:p text:style-name="Text_20_body">A Conformance Profile allows a specification to define alternative or specialized conformance targets while preserving a common <text:a xlink:type="simple" xlink:href="https://wiki.didosolutions.com/dido/99_annexes/annex-b-terms-and-definitions/c/conformance_model" text:style-name="Internet_20_link" text:visited-style-name="Visited_20_Internet_20_Link">Conformance Model</text:a>.</text:p>
      <text:p text:style-name="Text_20_body">A Conformance Profile specifies which Requirements apply, any conditions governing their applicability, and any constraints associated with the identified profile.</text:p>
      <text:p text:style-name="Text_20_body">A Conformance Profile supports consistent evaluation across subjects that perform different roles, provide different capabilities, or operate in different environment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dentified set of applicable requirements used to determine conformance for a specified class of subjec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a xlink:type="simple" xlink:href="https://wiki.didosolutions.com/dido/03-dido-te/99-annexes/annex-b-references/dte-006" text:style-name="Internet_20_link" text:visited-style-name="Visited_20_Internet_20_Link">[DTE6]</text:a>
      <text:p text:style-name="Text_20_body">, Section 6.4.6, <text:span text:style-name="Emphasis">Implementation Conformance Model</text:span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formance Profile does not modify the meaning of a Requirement.</text:p>
      <text:p text:style-name="Text_20_body">A Conformance Profile identifies which Requirements apply to the identified subject.</text:p>
      <text:p text:style-name="Text_20_body">A subject may conform to one or more Conformance Profiles defined by a specific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DIDO-TE specification defines separate Conformance Profiles for a Test Node, a Management Node, and a Test Client. Each profile identifies the Requirements applicable to that class of subjec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14:06</meta:creation-date>
    <dc:creator>Generated</dc:creator>
    <dc:date>2026-08-22T15::14:06</dc:date>
    <dc:language>en-US</dc:language>
    <meta:editing-cycles>1</meta:editing-cycles>
    <meta:editing-duration>PT0S</meta:editing-duration>
    <dc:title>dido:99_annexes:annex-b-terms-and-definitions:c:conformance_profile</dc:title>
  </office:meta>
</office:document-meta>
</file>