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_model"/><text:bookmark-start text:name="__RefHeading___conformance_model_1"/><text:bookmark-start text:name="conformance_model"/>Conformance Model<text:bookmark-end text:name="__RefHeading___conformance_model_1"/><text:bookmark-end text:name="conformance_model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ormance model identifies the defined structure used to evaluate implementation compliance with the <text:a xlink:type="simple" xlink:href="https://wiki.didosolutions.com/dido/99_annexes/99_annexes/annex-b-terms-and-definitions/r/reference_architecture" text:style-name="Internet_20_link" text:visited-style-name="Visited_20_Internet_20_Link">reference_architecture</text:a>.</text:p>
      <text:p text:style-name="Text_20_body">A conformance model specifies applicable requirements, <text:a xlink:type="simple" xlink:href="https://wiki.didosolutions.com/dido/99_annexes/99_annexes/annex-b-terms-and-definitions/c/conformance_point" text:style-name="Internet_20_link" text:visited-style-name="Visited_20_Internet_20_Link">conformance points</text:a>, evaluation criteria, evidence expectations, and traceability relationships.</text:p>
      <text:p text:style-name="Text_20_body">A conformance model differs from a test suite. A test suite executes specific tests. A conformance model defines the architectural structure that determines what compliance means, where compliance is evaluated, and what evidence supports a compliance clai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defined structure specifying criteria for implementation compliance claims with the <text:a xlink:type="simple" xlink:href="https://wiki.didosolutions.com/dido/99_annexes/99_annexes/annex-b-terms-and-definitions/r/reference_architecture" text:style-name="Internet_20_link" text:visited-style-name="Visited_20_Internet_20_Link">reference_architecture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99_annexes/annex-b-terms-and-definitions/r/reference_architecture" text:style-name="Internet_20_link" text:visited-style-name="Visited_20_Internet_20_Link">reference_architecture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ormance model supports consistent compliance evaluation across different implementation technologies, deployment environments, and tooling choic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formance model identifies the <text:a xlink:type="simple" xlink:href="https://wiki.didosolutions.com/dido/99_annexes/99_annexes/annex-b-terms-and-definitions/c/control_plane" text:style-name="Internet_20_link" text:visited-style-name="Visited_20_Internet_20_Link">control_plane</text:a> requirements, <text:a xlink:type="simple" xlink:href="https://wiki.didosolutions.com/dido/99_annexes/99_annexes/annex-b-terms-and-definitions/d/data_plane" text:style-name="Internet_20_link" text:visited-style-name="Visited_20_Internet_20_Link">data_plane</text:a> requirements, required <text:a xlink:type="simple" xlink:href="https://wiki.didosolutions.com/dido/99_annexes/99_annexes/annex-b-terms-and-definitions/a/attachment_point" text:style-name="Internet_20_link" text:visited-style-name="Visited_20_Internet_20_Link">attachment points</text:a>, required <text:a xlink:type="simple" xlink:href="https://wiki.didosolutions.com/dido/99_annexes/99_annexes/annex-b-terms-and-definitions/c/conformance_point" text:style-name="Internet_20_link" text:visited-style-name="Visited_20_Internet_20_Link">conformance points</text:a>, and inspection evidence that support an implementation compliance clai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7:16</meta:creation-date>
    <dc:creator>Generated</dc:creator>
    <dc:date>2026-08-24T05::37:16</dc:date>
    <dc:language>en-US</dc:language>
    <meta:editing-cycles>1</meta:editing-cycles>
    <meta:editing-duration>PT0S</meta:editing-duration>
    <dc:title>dido:99_annexes:annex-b-terms-and-definitions:c:conformance_model</dc:title>
  </office:meta>
</office:document-meta>
</file>