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ormance_determination"/><text:bookmark-start text:name="__RefHeading___conformance_determination_1"/><text:bookmark-start text:name="conformance_determination"/>Conformance Determination<text:bookmark-end text:name="__RefHeading___conformance_determination_1"/><text:bookmark-end text:name="conformance_determina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formance Determination records the outcome of a
<text:a xlink:type="simple" xlink:href="https://wiki.didosolutions.com/dido/99_annexes/annex-b-terms-and-definitions/c/conformance_assessment" text:style-name="Internet_20_link" text:visited-style-name="Visited_20_Internet_20_Link">Conformance Assessment</text:a>.</text:p>
      <text:p text:style-name="Text_20_body">The determination identifies whether the assessed subject satisfies the applicable
<text:a xlink:type="simple" xlink:href="https://wiki.didosolutions.com/dido/99_annexes/annex-b-terms-and-definitions/r/requirement" text:style-name="Internet_20_link" text:visited-style-name="Visited_20_Internet_20_Link">Requirements</text:a>
and therefore achieves
<text:a xlink:type="simple" xlink:href="https://wiki.didosolutions.com/dido/99_annexes/annex-b-terms-and-definitions/c/conformance" text:style-name="Internet_20_link" text:visited-style-name="Visited_20_Internet_20_Link">Conformance</text:a>.</text:p>
      <text:p text:style-name="Text_20_body">A Conformance Determination is based on the applicable
<text:a xlink:type="simple" xlink:href="https://wiki.didosolutions.com/dido/99_annexes/annex-b-terms-and-definitions/c/conformance_criterion" text:style-name="Internet_20_link" text:visited-style-name="Visited_20_Internet_20_Link">Conformance Criteria</text:a>,
<text:a xlink:type="simple" xlink:href="https://wiki.didosolutions.com/dido/99_annexes/annex-b-terms-and-definitions/c/conformance_point" text:style-name="Internet_20_link" text:visited-style-name="Visited_20_Internet_20_Link">Conformance Points</text:a>,
and supporting
<text:a xlink:type="simple" xlink:href="https://wiki.didosolutions.com/dido/99_annexes/annex-b-terms-and-definitions/e/evidence" text:style-name="Internet_20_link" text:visited-style-name="Visited_20_Internet_20_Link">Evidence</text:a>
defined by the applicable
<text:a xlink:type="simple" xlink:href="https://wiki.didosolutions.com/dido/99_annexes/annex-b-terms-and-definitions/c/conformance_model" text:style-name="Internet_20_link" text:visited-style-name="Visited_20_Internet_20_Link">Conformance Model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corded outcome of a conformance assessmen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6" text:style-name="Internet_20_link" text:visited-style-name="Visited_20_Internet_20_Link">[DTE6]</text:a>
      <text:p text:style-name="Text_20_body">, Section 6.4.6, <text:span text:style-name="Emphasis">Implementation Conformance Model</text:span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formance Determination differs from a
<text:a xlink:type="simple" xlink:href="https://wiki.didosolutions.com/dido/99_annexes/annex-b-terms-and-definitions/c/conformance_claim" text:style-name="Internet_20_link" text:visited-style-name="Visited_20_Internet_20_Link">Conformance Claim</text:a>.</text:p>
      <text:p text:style-name="Text_20_body">A Conformance Claim records what a party asserts.</text:p>
      <text:p text:style-name="Text_20_body">A Conformance Determination records the outcome reached after evaluating the identified subject against the applicable Requirements and Conformance Criteria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Following a Conformance Assessment, an assessor records that a DIDO-TE implementation conforms to the applicable Requireme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4:32</meta:creation-date>
    <dc:creator>Generated</dc:creator>
    <dc:date>2026-08-22T14::24:32</dc:date>
    <dc:language>en-US</dc:language>
    <meta:editing-cycles>1</meta:editing-cycles>
    <meta:editing-duration>PT0S</meta:editing-duration>
    <dc:title>dido:99_annexes:annex-b-terms-and-definitions:c:conformance_determination</dc:title>
  </office:meta>
</office:document-meta>
</file>