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formance_criterion"/><text:bookmark-start text:name="__RefHeading___conformance_criterion_1"/><text:bookmark-start text:name="conformance_criterion"/>Conformance Criterion<text:bookmark-end text:name="__RefHeading___conformance_criterion_1"/><text:bookmark-end text:name="conformance_criter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formance Criterion defines a condition used to determine whether a subject satisfies an applicable conformance requirement.</text:p>
      <text:p text:style-name="Text_20_body">A criterion translates a normative requirement into an assessable condition without changing the meaning or scope of the requirement.</text:p>
      <text:p text:style-name="Text_20_body">Conformance criteria support objective and repeatable assessment by identifying the condition against which evidence is evaluated.</text:p>
      <text:p text:style-name="Text_20_body">In DIDO-TE, conformance criteria provide the assessable basis for determining whether implementations satisfy applicable architectural and operational requiremen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ssessable condition used to determine satisfaction of a conformance requiremen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tructured Information Processing Reference Architecture (SIP-RA)Distributed Immutable Data Object Test Environment (DIDO-TE)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nformance Criterion differs from a requirement. A requirement states an obligation. A Conformance Criterion states the condition used to determine whether the obligation has been satisfied.</text:p>
      <text:p text:style-name="Text_20_body">A criterion should not introduce an obligation that does not exist in the governing requireme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For a requirement that a DIDO-TE implementation preserve test evidence, the associated conformance criterion identifies the evidence needed to demonstrate that preservation occurred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43:37</meta:creation-date>
    <dc:creator>Generated</dc:creator>
    <dc:date>2026-08-24T04::43:37</dc:date>
    <dc:language>en-US</dc:language>
    <meta:editing-cycles>1</meta:editing-cycles>
    <meta:editing-duration>PT0S</meta:editing-duration>
    <dc:title>dido:99_annexes:annex-b-terms-and-definitions:c:conformance_criterion</dc:title>
  </office:meta>
</office:document-meta>
</file>