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ormance_claim"/><text:bookmark-start text:name="__RefHeading___conformance_claim_1"/><text:bookmark-start text:name="conformance_claim"/>Conformance Claim<text:bookmark-end text:name="__RefHeading___conformance_claim_1"/><text:bookmark-end text:name="conformance_claim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formance Claim is a declared assertion that an identified subject satisfies specified conformance requirements.</text:p>
      <text:p text:style-name="Text_20_body">The claim identifies the subject of the assertion and the specification, profile, requirement set, or other normative basis against which conformance is asserted.</text:p>
      <text:p text:style-name="Text_20_body">A conformance claim does not, by itself, demonstrate conformance. Supporting evidence and an applicable assessment process establish the basis for accepting or rejecting the claim.</text:p>
      <text:p text:style-name="Text_20_body">In DIDO-TE, a conformance claim provides an explicit and inspectable statement of the conformance status asserted for an implementation or other assessed artefac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ssertion that an identified subject satisfies specified conformance requiremen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ISO/IEC 17000, Conformity assessment — Vocabulary and general principlesDistributed Immutable Data Object Test Environment (DIDO-TE)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formance Claim differs from a conformance determination. A claim states what a party asserts. A determination records the result of an assessment against defined criteria.</text:p>
      <text:p text:style-name="Text_20_body">A claim should identify the version, profile, or requirement set against which conformance is asserted when those distinctions affect applicabilit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upplier states that a particular DIDO-TE implementation conforms to the mandatory requirements of a specified DIDO-TE profi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37:00</meta:creation-date>
    <dc:creator>Generated</dc:creator>
    <dc:date>2026-08-24T08::37:00</dc:date>
    <dc:language>en-US</dc:language>
    <meta:editing-cycles>1</meta:editing-cycles>
    <meta:editing-duration>PT0S</meta:editing-duration>
    <dc:title>dido:99_annexes:annex-b-terms-and-definitions:c:conformance_claim</dc:title>
  </office:meta>
</office:document-meta>
</file>