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ormance_assessment"/><text:bookmark-start text:name="__RefHeading___conformance_assessment_1"/><text:bookmark-start text:name="conformance_assessment"/>Conformance Assessment<text:bookmark-end text:name="__RefHeading___conformance_assessment_1"/><text:bookmark-end text:name="conformance_assess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ormance Assessment is the activity of evaluating an identified subject against applicable <text:a xlink:type="simple" xlink:href="https://wiki.didosolutions.com/dido/99_annexes/annex-b-terms-and-definitions/r/requirement" text:style-name="Internet_20_link" text:visited-style-name="Visited_20_Internet_20_Link">Requirements</text:a>, <text:a xlink:type="simple" xlink:href="https://wiki.didosolutions.com/dido/99_annexes/annex-b-terms-and-definitions/c/conformance_criterion" text:style-name="Internet_20_link" text:visited-style-name="Visited_20_Internet_20_Link">Conformance Criteria</text:a>, and <text:a xlink:type="simple" xlink:href="https://wiki.didosolutions.com/dido/99_annlexes/annex-b-terms-and-definitions/c/conformance_point" text:style-name="Internet_20_link" text:visited-style-name="Visited_20_Internet_20_Link">Conformance Points</text:a> to determine whether the subject achieves <text:a xlink:type="simple" xlink:href="https://wiki.didosolutions.com/dido/99_annexes/annex-b-terms-and-definitions/c/conformance" text:style-name="Internet_20_link" text:visited-style-name="Visited_20_Internet_20_Link">Conformance</text:a>.</text:p>
      <text:p text:style-name="Text_20_body">A Conformance Assessment collects and evaluates <text:a xlink:type="simple" xlink:href="https://wiki.didosolutions.com/dido/99_annexes/annex-b-terms-and-definitions/e/evidence" text:style-name="Internet_20_link" text:visited-style-name="Visited_20_Internet_20_Link">Evidence</text:a> in accordance with an applicable <text:a xlink:type="simple" xlink:href="https://wiki.didosolutions.com/dido/99_annexes/annex-b-terms-and-definitions/c/conformance_model" text:style-name="Internet_20_link" text:visited-style-name="Visited_20_Internet_20_Link">Conformance Model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valuation of an identified subject to determine conformance with specified requireme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formance Assessment differs from a Conformance Claim.</text:p>
      <text:p text:style-name="Text_20_body">A Conformance Claim records what is asserted.</text:p>
      <text:p text:style-name="Text_20_body">A Conformance Assessment evaluates whether the assertion is supported by Evi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ssessor evaluates a DIDO-TE implementation against the applicable Requirements and records the resulting Conformance determin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1:29</meta:creation-date>
    <dc:creator>Generated</dc:creator>
    <dc:date>2026-08-24T01::41:29</dc:date>
    <dc:language>en-US</dc:language>
    <meta:editing-cycles>1</meta:editing-cycles>
    <meta:editing-duration>PT0S</meta:editing-duration>
    <dc:title>dido:99_annexes:annex-b-terms-and-definitions:c:conformance_assessment</dc:title>
  </office:meta>
</office:document-meta>
</file>