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c:conformance"/><text:bookmark-start text:name="__RefHeading___conformance_1"/><text:bookmark-start text:name="conformance"/>Conformance<text:bookmark-end text:name="__RefHeading___conformance_1"/><text:bookmark-end text:name="conformance"/></text:h>
      <text:p text:style-name="Text_20_body"><text:a xlink:type="simple" xlink:href="https://wiki.didosolutions.com/dido/99_annexes/annex-b-terms-and-definitions/start" text:style-name="Internet_20_link" text:visited-style-name="Visited_20_Internet_20_Link">Go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Conformance is the satisfaction of specified requirements.</text:p>
      <text:p text:style-name="Text_20_body">The specified requirements may originate from a specification, <text:a xlink:type="simple" xlink:href="https://wiki.didosolutions.com/dido/99_annexes/annex-b-terms-and-definitions/b/baseline" text:style-name="Internet_20_link" text:visited-style-name="Visited_20_Internet_20_Link">Baseline</text:a>, policy, profile, standard, or other identified source.</text:p>
      <text:p text:style-name="Text_20_body">A determination of Conformance requires:</text:p>
      <text:p text:style-name="Text_20_body">Identification of the applicable requirementsIdentification of the subject being evaluatedApplication of defined evaluation criteriaCollection of sufficient <text:a xlink:type="simple" xlink:href="https://wiki.didosolutions.com/dido/99_annexes/annex-b-terms-and-definitions/e/evidence" text:style-name="Internet_20_link" text:visited-style-name="Visited_20_Internet_20_Link">Evidence</text:a>A determination that the subject satisfies the applicable requirementsConformance remains distinct from the activity used to determine Conformance. A conformance assessment evaluates whether a subject satisfies the applicable requirements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satisfaction of specified requirements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Dido Solutions, Inc. and Jackrabbit Consulting, Inc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Conformance applies only to identified requirements. A statement that a subject conforms without identifying the applicable requirements or their controlling source does not provide a complete conformance claim.</text:p>
      <text:p text:style-name="Text_20_body">Conformance may apply to an implementation, system, <text:a xlink:type="simple" xlink:href="https://wiki.didosolutions.com/dido/99_annexes/annex-b-terms-and-definitions/a/artifact" text:style-name="Internet_20_link" text:visited-style-name="Visited_20_Internet_20_Link">Artifact</text:a>, <text:a xlink:type="simple" xlink:href="https://wiki.didosolutions.com/dido/99_annexes/annex-b-terms-and-definitions/i/infrastructure_environment" text:style-name="Internet_20_link" text:visited-style-name="Visited_20_Internet_20_Link">Infrastructure Environment</text:a>, or another identified subject.</text:p>
      <text:p text:style-name="Text_20_body">Conformance with a selected Security Baseline means satisfaction of the requirements established by that Security Baseline.</text:p>
      <text:p text:style-name="Text_20_body">Conformance with a selected Compliance Baseline means satisfaction of the requirements established by that Compliance Baseline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n Infrastructure Environment conforms to a selected Security Baseline when the Environment satisfies each applicable requirement established by that Security Baselin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4::24:50</meta:creation-date>
    <dc:creator>Generated</dc:creator>
    <dc:date>2026-08-22T14::24:50</dc:date>
    <dc:language>en-US</dc:language>
    <meta:editing-cycles>1</meta:editing-cycles>
    <meta:editing-duration>PT0S</meta:editing-duration>
    <dc:title>dido:99_annexes:annex-b-terms-and-definitions:c:conformance</dc:title>
  </office:meta>
</office:document-meta>
</file>