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nfiguration_value"/><text:bookmark-start text:name="__RefHeading___configuration_value_1"/><text:bookmark-start text:name="configuration_value"/>Configuration Value<text:bookmark-end text:name="__RefHeading___configuration_value_1"/><text:bookmark-end text:name="configuration_valu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nfiguration Value supplies the data assigned to a Configuration Parameter within a <text:a xlink:type="simple" xlink:href="https://wiki.didosolutions.com/dido/99_annexes/annex-b-terms-and-definitions/n/node_configuration" text:style-name="Internet_20_link" text:visited-style-name="Visited_20_Internet_20_Link">Node Configuration</text:a>.</text:p>
      <text:p text:style-name="Text_20_body">The value appears as a literal, reference, default, inherited value, expression, substitution, or value obtained from a controlled <text:a xlink:type="simple" xlink:href="https://wiki.didosolutions.com/dido/99_annexes/annex-b-terms-and-definitions/c/configuration_source" text:style-name="Internet_20_link" text:visited-style-name="Visited_20_Internet_20_Link">Configuration Source</text:a>. Value resolution converts the applicable representation into the actual value assigned to the Configuration Parameter.</text:p>
      <text:p text:style-name="Text_20_body">A Configuration Value remains associated with its identity, source, authority, data type, format, units, constraints, and resolution history.</text:p>
      <text:p text:style-name="Text_20_body">A Configuration Value remains distinct from a <text:a xlink:type="simple" xlink:href="https://wiki.didosolutions.com/dido/99_annexes/annex-b-terms-and-definitions/t/test_input" text:style-name="Internet_20_link" text:visited-style-name="Visited_20_Internet_20_Link">Test Input</text:a>. A Configuration Value establishes an aspect of how a <text:a xlink:type="simple" xlink:href="https://wiki.didosolutions.com/dido/99_annexes/annex-b-terms-and-definitions/n/node" text:style-name="Internet_20_link" text:visited-style-name="Visited_20_Internet_20_Link">Node</text:a> operates. A Test Input supplies data or stimuli consumed during <text:a xlink:type="simple" xlink:href="https://wiki.didosolutions.com/dido/99_annexes/annex-b-terms-and-definitions/t/test_execution" text:style-name="Internet_20_link" text:visited-style-name="Visited_20_Internet_20_Link">Test Execution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data assigned to a Configuration Parameter to establish an aspect of a Node Configuratio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 project definition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onfiguration Value requires protection when its disclosure, alteration, substitution, or misuse compromises the Node, <text:a xlink:type="simple" xlink:href="https://wiki.didosolutions.com/dido/99_annexes/annex-b-terms-and-definitions/t/test_environment" text:style-name="Internet_20_link" text:visited-style-name="Visited_20_Internet_20_Link">Test Environment</text:a>, or associated information.</text:p>
      <text:p text:style-name="Text_20_body">Protected values include a <text:a xlink:type="simple" xlink:href="https://wiki.didosolutions.com/dido/99_annexes/annex-b-terms-and-definitions/c/credential" text:style-name="Internet_20_link" text:visited-style-name="Visited_20_Internet_20_Link">Credential</text:a>, <text:a xlink:type="simple" xlink:href="https://wiki.didosolutions.com/dido/99_annexes/annex-b-terms-and-definitions/c/cryptographic_material" text:style-name="Internet_20_link" text:visited-style-name="Visited_20_Internet_20_Link">Cryptographic Material</text:a>, personal information, proprietary information, or other sensitive data.</text:p>
      <text:p text:style-name="Text_20_body">A protected reference, identifier, digest, or redacted representation preserves identification and <text:a xlink:type="simple" xlink:href="https://wiki.didosolutions.com/dido/99_annexes/annex-b-terms-and-definitions/t/traceability" text:style-name="Internet_20_link" text:visited-style-name="Visited_20_Internet_20_Link">Traceability</text:a> without exposing the Configuration Valu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integer `42` assigned to the Configuration Parameter `ddsDomainId` constitutes a Configuration Valu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5:01</meta:creation-date>
    <dc:creator>Generated</dc:creator>
    <dc:date>2026-08-22T15::15:01</dc:date>
    <dc:language>en-US</dc:language>
    <meta:editing-cycles>1</meta:editing-cycles>
    <meta:editing-duration>PT0S</meta:editing-duration>
    <dc:title>dido:99_annexes:annex-b-terms-and-definitions:c:configuration_value</dc:title>
  </office:meta>
</office:document-meta>
</file>