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validation"/><text:bookmark-start text:name="__RefHeading___configuration_validation_1"/><text:bookmark-start text:name="configuration_validation"/>Configuration Validation<text:bookmark-end text:name="__RefHeading___configuration_validation_1"/><text:bookmark-end text:name="configuration_valid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iguration Validation determines whether an intended, resolved, or applied <text:a xlink:type="simple" xlink:href="https://wiki.didosolutions.com/dido/99_annexes/annex-b-terms-and-definitions/n/node_configuration" text:style-name="Internet_20_link" text:visited-style-name="Visited_20_Internet_20_Link">Node Configuration</text:a> satisfies the applicable configuration criteria.</text:p>
      <text:p text:style-name="Text_20_body">The applicable criteria address completeness, data types, formats, units, permitted ranges, relationships, constraints, source authority, <text:a xlink:type="simple" xlink:href="https://wiki.didosolutions.com/dido/99_annexes/annex-b-terms-and-definitions/c/configuration_precedence" text:style-name="Internet_20_link" text:visited-style-name="Visited_20_Internet_20_Link">Configuration Precedence</text:a>, security controls, <text:a xlink:type="simple" xlink:href="https://wiki.didosolutions.com/dido/99_annexes/annex-b-terms-and-definitions/n/node_binding" text:style-name="Internet_20_link" text:visited-style-name="Visited_20_Internet_20_Link">Node Bindings</text:a>, and compatibility with the applicable Node Definition, Node Implementation, environment, and operating state.</text:p>
      <text:p text:style-name="Text_20_body">Configuration Validation distinguishes among the intended configuration, the values produced by <text:a xlink:type="simple" xlink:href="https://wiki.didosolutions.com/dido/99_annexes/annex-b-terms-and-definitions/c/configuration_resolution" text:style-name="Internet_20_link" text:visited-style-name="Visited_20_Internet_20_Link">Configuration Resolution</text:a>, and the configuration established through <text:a xlink:type="simple" xlink:href="https://wiki.didosolutions.com/dido/99_annexes/annex-b-terms-and-definitions/c/configuration_application" text:style-name="Internet_20_link" text:visited-style-name="Visited_20_Internet_20_Link">Configuration Application</text:a>. Comparison among these states identifies omissions, substitutions, conflicts, drift, application failures, and unauthorised changes.</text:p>
      <text:p text:style-name="Text_20_body">Configuration Validation remains distinct from Test Execution. Configuration Validation evaluates configuration against configuration criteria. <text:a xlink:type="simple" xlink:href="https://wiki.didosolutions.com/dido/99_annexes/annex-b-terms-and-definitions/t/test_execution" text:style-name="Internet_20_link" text:visited-style-name="Visited_20_Internet_20_Link">Test Execution</text:a> executes a Test Definition to evaluate a Test Object against specified test criteria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that determines whether a Node Configuration satisfies applicable configuration criteri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iguration Validation identifies the configuration revision, configured Node instance, validation criteria, validation method, responsible actor or process, observed results, findings, exceptions, and validation outcome.</text:p>
      <text:p text:style-name="Text_20_body">Validation occurs before application, during application, after application, or during continuing operation. Each validation activity identifies the configuration state evaluated.</text:p>
      <text:p text:style-name="Text_20_body">A successful validation result establishes conformity with the specified configuration criteria. It does not independently establish the correctness, security, or suitability of the Node for every operational purpose.</text:p>
      <text:p text:style-name="Text_20_body">Validation results recorded in a <text:a xlink:type="simple" xlink:href="https://wiki.didosolutions.com/dido/99_annexes/annex-b-terms-and-definitions/c/configuration_record" text:style-name="Internet_20_link" text:visited-style-name="Visited_20_Internet_20_Link">Configuration Record</text:a> support <text:a xlink:type="simple" xlink:href="https://wiki.didosolutions.com/dido/99_annexes/annex-b-terms-and-definitions/e/evidence" text:style-name="Internet_20_link" text:visited-style-name="Visited_20_Internet_20_Link">Evidence</text:a>, <text:a xlink:type="simple" xlink:href="https://wiki.didosolutions.com/dido/99_annexes/annex-b-terms-and-definitions/r/reproducibility" text:style-name="Internet_20_link" text:visited-style-name="Visited_20_Internet_20_Link">Reproducibility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onfiguration Validation confirms that a publishing Node uses the approved DDS domain, topic, partition, Quality of Service profile, Credential reference, and network interface specified for the Test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0:13</meta:creation-date>
    <dc:creator>Generated</dc:creator>
    <dc:date>2026-08-22T17::50:13</dc:date>
    <dc:language>en-US</dc:language>
    <meta:editing-cycles>1</meta:editing-cycles>
    <meta:editing-duration>PT0S</meta:editing-duration>
    <dc:title>dido:99_annexes:annex-b-terms-and-definitions:c:configuration_validation</dc:title>
  </office:meta>
</office:document-meta>
</file>