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onfiguration_source"/><text:bookmark-start text:name="__RefHeading___configuration_source_1"/><text:bookmark-start text:name="configuration_source"/>Configuration Source<text:bookmark-end text:name="__RefHeading___configuration_source_1"/><text:bookmark-end text:name="configuration_sourc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Configuration Source provides one or more <text:a xlink:type="simple" xlink:href="https://wiki.didosolutions.com/dido/99_annexes/annex-b-terms-and-definitions/c/configuration_value" text:style-name="Internet_20_link" text:visited-style-name="Visited_20_Internet_20_Link">Configuration Values</text:a> used in a <text:a xlink:type="simple" xlink:href="https://wiki.didosolutions.com/dido/99_annexes/annex-b-terms-and-definitions/n/node_configuration" text:style-name="Internet_20_link" text:visited-style-name="Visited_20_Internet_20_Link">Node Configuration</text:a>.</text:p>
      <text:p text:style-name="Text_20_body">Configuration Sources include controlled configuration files, environment settings, command-line arguments, configuration services, secret stores, databases, <text:a xlink:type="simple" xlink:href="https://wiki.didosolutions.com/dido/99_annexes/annex-b-terms-and-definitions/d/deployment_description" text:style-name="Internet_20_link" text:visited-style-name="Visited_20_Internet_20_Link">Deployment Descriptions</text:a>, inherited configurations, approved defaults, and authorised human input.</text:p>
      <text:p text:style-name="Text_20_body">The Configuration Source identifies the origin of a Configuration Value. Source authority identifies the person, organisation, policy, process, or other authority responsible for approving or controlling the source.</text:p>
      <text:p text:style-name="Text_20_body">Recording the Configuration Source supports <text:a xlink:type="simple" xlink:href="https://wiki.didosolutions.com/dido/99_annexes/annex-b-terms-and-definitions/p/provenance" text:style-name="Internet_20_link" text:visited-style-name="Visited_20_Internet_20_Link">Provenance</text:a>, <text:a xlink:type="simple" xlink:href="https://wiki.didosolutions.com/dido/99_annexes/annex-b-terms-and-definitions/r/reproducibility" text:style-name="Internet_20_link" text:visited-style-name="Visited_20_Internet_20_Link">Reproducibility</text:a>, validation, and <text:a xlink:type="simple" xlink:href="https://wiki.didosolutions.com/dido/99_annexes/annex-b-terms-and-definitions/t/traceability" text:style-name="Internet_20_link" text:visited-style-name="Visited_20_Internet_20_Link">Traceability</text:a>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identified origin from which a Configuration Value is obtained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 project definition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Configuration Source includes sufficient identifying information to distinguish it from other sources and revisions.</text:p>
      <text:p text:style-name="Text_20_body">The identifying information includes the source type, owner, authority, version, location, applicable period, protection requirements, and method used to verify its <text:a xlink:type="simple" xlink:href="https://wiki.didosolutions.com/dido/99_annexes/annex-b-terms-and-definitions/i/integrity" text:style-name="Internet_20_link" text:visited-style-name="Visited_20_Internet_20_Link">Integrity</text:a>.</text:p>
      <text:p text:style-name="Text_20_body">Where multiple Configuration Sources provide values for the same Configuration Parameter, an explicit precedence rule determines which value applie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version-controlled configuration file containing the approved <text:a xlink:type="simple" xlink:href="https://wiki.didosolutions.com/dido/99_annexes/annex-b-terms-and-definitions/d/dds" text:style-name="Internet_20_link" text:visited-style-name="Visited_20_Internet_20_Link">DDS</text:a> domain identifier and Quality of Service profile constitutes a Configuration Sour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25:15</meta:creation-date>
    <dc:creator>Generated</dc:creator>
    <dc:date>2026-08-24T02::25:15</dc:date>
    <dc:language>en-US</dc:language>
    <meta:editing-cycles>1</meta:editing-cycles>
    <meta:editing-duration>PT0S</meta:editing-duration>
    <dc:title>dido:99_annexes:annex-b-terms-and-definitions:c:configuration_source</dc:title>
  </office:meta>
</office:document-meta>
</file>