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c:configuration_resolution"/><text:bookmark-start text:name="__RefHeading___configuration_resolution_1"/><text:bookmark-start text:name="configuration_resolution"/>Configuration Resolution<text:bookmark-end text:name="__RefHeading___configuration_resolution_1"/><text:bookmark-end text:name="configuration_resolution"/></text:h>
      <text:p text:style-name="Text_20_body"><text:a xlink:type="simple" xlink:href="https://wiki.didosolutions.com/dido/99_annexes/annex-b-terms-and-definitions/start" text:style-name="Internet_20_link" text:visited-style-name="Visited_20_Internet_20_Link">Go up to Terms and Definitions</text:a></text:p>
      <text:h text:style-name="Heading_20_2" text:outline-level="2"><text:bookmark-start text:name="__RefHeading___discussion_2"/><text:bookmark-start text:name="discussion"/>Discussion<text:bookmark-end text:name="__RefHeading___discussion_2"/><text:bookmark-end text:name="discussion"/></text:h>
      <text:p text:style-name="Text_20_body">Configuration Resolution determines the actual <text:a xlink:type="simple" xlink:href="https://wiki.didosolutions.com/dido/99_annexes/annex-b-terms-and-definitions/c/configuration_value" text:style-name="Internet_20_link" text:visited-style-name="Visited_20_Internet_20_Link">Configuration Value</text:a> assigned to each applicable <text:a xlink:type="simple" xlink:href="https://wiki.didosolutions.com/dido/99_annexes/annex-b-terms-and-definitions/c/configuration_parameter" text:style-name="Internet_20_link" text:visited-style-name="Visited_20_Internet_20_Link">Configuration Parameter</text:a>.</text:p>
      <text:p text:style-name="Text_20_body">A <text:a xlink:type="simple" xlink:href="https://wiki.didosolutions.com/dido/99_annexes/annex-b-terms-and-definitions/n/node_configuration" text:style-name="Internet_20_link" text:visited-style-name="Visited_20_Internet_20_Link">Node Configuration</text:a> contains literal values, references, defaults, inherited values, expressions, substitutions, or values obtained from one or more <text:a xlink:type="simple" xlink:href="https://wiki.didosolutions.com/dido/99_annexes/annex-b-terms-and-definitions/c/configuration_source" text:style-name="Internet_20_link" text:visited-style-name="Visited_20_Internet_20_Link">Configuration Sources</text:a>. Configuration Resolution evaluates these representations and produces the resolved values used during Configuration Application.</text:p>
      <text:p text:style-name="Text_20_body">Resolution includes source selection, reference evaluation, substitution, type conversion, unit conversion, expression evaluation, default selection, constraint evaluation, and application of <text:a xlink:type="simple" xlink:href="https://wiki.didosolutions.com/dido/99_annexes/annex-b-terms-and-definitions/c/configuration_precedence" text:style-name="Internet_20_link" text:visited-style-name="Visited_20_Internet_20_Link">Configuration Precedence</text:a>.</text:p>
      <text:p text:style-name="Text_20_body">Configuration Resolution remains distinct from Configuration Application. Configuration Resolution determines the applicable values. Configuration Application assigns those values and associated bindings to the Node.</text:p>
      <text:h text:style-name="Heading_20_2" text:outline-level="2"><text:bookmark-start text:name="__RefHeading___definition_3"/><text:bookmark-start text:name="definition"/>Definition<text:bookmark-end text:name="__RefHeading___definition_3"/><text:bookmark-end text:name="definition"/></text:h>
      <text:p text:style-name="Text_20_body"><text:span text:style-name="Emphasis">process that determines the actual Configuration Value assigned to an applicable Configuration Parameter</text:span></text:p>
      <text:h text:style-name="Heading_20_2" text:outline-level="2"><text:bookmark-start text:name="__RefHeading___source_4"/><text:bookmark-start text:name="source"/>Source<text:bookmark-end text:name="__RefHeading___source_4"/><text:bookmark-end text:name="source"/></text:h>
      <text:p text:style-name="Text_20_body">DIDO Solutions project definition.</text:p>
      <text:h text:style-name="Heading_20_2" text:outline-level="2"><text:bookmark-start text:name="__RefHeading___note_5"/><text:bookmark-start text:name="note"/>Note<text:bookmark-end text:name="__RefHeading___note_5"/><text:bookmark-end text:name="note"/></text:h>
      <text:p text:style-name="Text_20_body">Configuration Resolution records the applicable parameter, candidate values, Configuration Sources, precedence rules, transformations, decisions, resulting value, and resolution status.</text:p>
      <text:p text:style-name="Text_20_body">A resolution failure results from a missing mandatory value, unresolved reference, incompatible data type, invalid expression, prohibited source, precedence conflict, constraint violation, or other condition preventing determination of a valid value.</text:p>
      <text:p text:style-name="Text_20_body">A resolved <text:a xlink:type="simple" xlink:href="https://wiki.didosolutions.com/dido/99_annexes/annex-b-terms-and-definitions/s/sensitive_configuration_value" text:style-name="Internet_20_link" text:visited-style-name="Visited_20_Internet_20_Link">Sensitive Configuration Value</text:a> receives protection throughout resolution and recording. Resolution records use protected references, digests, or redacted representations where recording the resolved value exposes protected information.</text:p>
      <text:h text:style-name="Heading_20_2" text:outline-level="2"><text:bookmark-start text:name="__RefHeading___example_6"/><text:bookmark-start text:name="example"/>Example<text:bookmark-end text:name="__RefHeading___example_6"/><text:bookmark-end text:name="example"/></text:h>
      <text:p text:style-name="Text_20_body">Configuration Resolution selects the integer `42` for the parameter `ddsDomainId` after evaluating an approved deployment description, an environment-specific override, and the applicable precedence rule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4::24:47</meta:creation-date>
    <dc:creator>Generated</dc:creator>
    <dc:date>2026-08-22T14::24:47</dc:date>
    <dc:language>en-US</dc:language>
    <meta:editing-cycles>1</meta:editing-cycles>
    <meta:editing-duration>PT0S</meta:editing-duration>
    <dc:title>dido:99_annexes:annex-b-terms-and-definitions:c:configuration_resolution</dc:title>
  </office:meta>
</office:document-meta>
</file>