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iguration_record"/><text:bookmark-start text:name="__RefHeading___configuration_record_1"/><text:bookmark-start text:name="configuration_record"/>Configuration Record<text:bookmark-end text:name="__RefHeading___configuration_record_1"/><text:bookmark-end text:name="configuration_reco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iguration Record documents the configuration intended for and applied to an identified <text:a xlink:type="simple" xlink:href="https://wiki.didosolutions.com/dido/99_annexes/annex-b-terms-and-definitions/n/node" text:style-name="Internet_20_link" text:visited-style-name="Visited_20_Internet_20_Link">Node</text:a> instance.</text:p>
      <text:p text:style-name="Text_20_body">The Configuration Record identifies the applicable <text:a xlink:type="simple" xlink:href="https://wiki.didosolutions.com/dido/99_annexes/annex-b-terms-and-definitions/n/node_configuration" text:style-name="Internet_20_link" text:visited-style-name="Visited_20_Internet_20_Link">Node Configuration</text:a>, Configuration Parameters, resolved <text:a xlink:type="simple" xlink:href="https://wiki.didosolutions.com/dido/99_annexes/annex-b-terms-and-definitions/c/configuration_value" text:style-name="Internet_20_link" text:visited-style-name="Visited_20_Internet_20_Link">Configuration Values</text:a>, <text:a xlink:type="simple" xlink:href="https://wiki.didosolutions.com/dido/99_annexes/annex-b-terms-and-definitions/c/configuration_source" text:style-name="Internet_20_link" text:visited-style-name="Visited_20_Internet_20_Link">Configuration Sources</text:a>, resolution decisions, <text:a xlink:type="simple" xlink:href="https://wiki.didosolutions.com/dido/99_annexes/annex-b-terms-and-definitions/n/node_binding" text:style-name="Internet_20_link" text:visited-style-name="Visited_20_Internet_20_Link">Node Bindings</text:a>, application activities, validation results, findings, exceptions, and resulting Node state.</text:p>
      <text:p text:style-name="Text_20_body">The Configuration Record distinguishes the intended configuration from the configuration actually applied to the Node. This distinction supports comparison, diagnosis, change control, <text:a xlink:type="simple" xlink:href="https://wiki.didosolutions.com/dido/99_annexes/annex-b-terms-and-definitions/r/reproducibility" text:style-name="Internet_20_link" text:visited-style-name="Visited_20_Internet_20_Link">Reproducibility</text:a>, and interpretation of Test Results.</text:p>
      <text:p text:style-name="Text_20_body">A Configuration Record remains distinct from a Node Configuration. The Node Configuration specifies the settings and relationships assigned to a Node. The Configuration Record documents what was selected, resolved, applied, observed, and validated for a particular Node insta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ocumented information identifying the configuration intended for and applied to a Node instanc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project definition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iguration Record identifies its version, the configured Node instance, the responsible actor or process, the applicable location and time, and the Node state before and after configuration.</text:p>
      <text:p text:style-name="Text_20_body">The record represents a sensitive Configuration Value through a protected reference, identifier, digest, or redacted representation rather than an exposed copy.</text:p>
      <text:p text:style-name="Text_20_body">A material configuration change produces a new or revised Configuration Record.</text:p>
      <text:p text:style-name="Text_20_body">A Configuration Record preserved as <text:a xlink:type="simple" xlink:href="https://wiki.didosolutions.com/dido/99_annexes/annex-b-terms-and-definitions/e/evidence" text:style-name="Internet_20_link" text:visited-style-name="Visited_20_Internet_20_Link">Evidence</text:a> maintains <text:a xlink:type="simple" xlink:href="https://wiki.didosolutions.com/dido/99_annexes/annex-b-terms-and-definitions/t/traceability" text:style-name="Internet_20_link" text:visited-style-name="Visited_20_Internet_20_Link">Traceability</text:a> to the applicable configuration sources, decisions, activities, validation results, findings, exceptions, Test Environment, Test Execution, and Test Resul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ecord identifying the DDS domain, topic, partition, Quality of Service profile, network interface, protected credential reference, configuration sources, application time, validation result, and resulting state of a publishing Node constitutes a Configuration Recor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6:19</meta:creation-date>
    <dc:creator>Generated</dc:creator>
    <dc:date>2026-08-22T16::06:19</dc:date>
    <dc:language>en-US</dc:language>
    <meta:editing-cycles>1</meta:editing-cycles>
    <meta:editing-duration>PT0S</meta:editing-duration>
    <dc:title>dido:99_annexes:annex-b-terms-and-definitions:c:configuration_record</dc:title>
  </office:meta>
</office:document-meta>
</file>