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nfiguration_precedence"/><text:bookmark-start text:name="__RefHeading___configuration_precedence_1"/><text:bookmark-start text:name="configuration_precedence"/>Configuration Precedence<text:bookmark-end text:name="__RefHeading___configuration_precedence_1"/><text:bookmark-end text:name="configuration_precedenc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Configuration Precedence establishes the order used to select among competing <text:a xlink:type="simple" xlink:href="https://wiki.didosolutions.com/dido/99_annexes/annex-b-terms-and-definitions/c/configuration_value" text:style-name="Internet_20_link" text:visited-style-name="Visited_20_Internet_20_Link">Configuration Values</text:a> or <text:a xlink:type="simple" xlink:href="https://wiki.didosolutions.com/dido/99_annexes/annex-b-terms-and-definitions/c/configuration_source" text:style-name="Internet_20_link" text:visited-style-name="Visited_20_Internet_20_Link">Configuration Sources</text:a> applicable to the same <text:a xlink:type="simple" xlink:href="https://wiki.didosolutions.com/dido/99_annexes/annex-b-terms-and-definitions/c/configuration_parameter" text:style-name="Internet_20_link" text:visited-style-name="Visited_20_Internet_20_Link">Configuration Parameter</text:a>.</text:p>
      <text:p text:style-name="Text_20_body">A precedence rule identifies the conditions under which one candidate value or source takes priority over another. The rule also addresses equal priority, prohibited overrides, missing values, invalid values, and unresolved conflicts.</text:p>
      <text:p text:style-name="Text_20_body"><text:a xlink:type="simple" xlink:href="https://wiki.didosolutions.com/dido/99_annexes/annex-b-terms-and-definitions/c/configuration_resolution" text:style-name="Internet_20_link" text:visited-style-name="Visited_20_Internet_20_Link">Configuration Resolution</text:a> applies Configuration Precedence when multiple candidate values remain applicable. The selected value retains <text:a xlink:type="simple" xlink:href="https://wiki.didosolutions.com/dido/99_annexes/annex-b-terms-and-definitions/t/traceability" text:style-name="Internet_20_link" text:visited-style-name="Visited_20_Internet_20_Link">Traceability</text:a> to the precedence rule and the candidate sources considered during selection.</text:p>
      <text:p text:style-name="Text_20_body">Configuration Precedence remains distinct from chronological order. A newer value does not necessarily take precedence over an older value. Authority, scope, specificity, environment, classification, or another governed criterion determines preced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rdering rule used to select among competing Configuration Values or Configuration Source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project definition.</text:p>
      <text:h text:style-name="Heading_20_2" text:outline-level="2"><text:bookmark-start text:name="__RefHeading___note_5"/><text:bookmark-start text:name="note"/>Note<text:bookmark-end text:name="__RefHeading___note_5"/><text:bookmark-end text:name="note"/></text:h>
      <text:p text:style-name="Text_20_body">Configuration Precedence identifies its scope, priority levels, selection criteria, override restrictions, conflict-handling rules, and responsible authority.</text:p>
      <text:p text:style-name="Text_20_body">An explicit precedence rule prevents selection from depending upon incidental processing order, file-system order, implementation behaviour, or another uncontrolled condition.</text:p>
      <text:p text:style-name="Text_20_body">A change to Configuration Precedence affects the resolved configuration even when the candidate Configuration Values remain unchanged. Such a change produces a distinguishable rule revision and triggers applicable revalidation.</text:p>
      <text:h text:style-name="Heading_20_2" text:outline-level="2"><text:bookmark-start text:name="__RefHeading___example_6"/><text:bookmark-start text:name="example"/>Example<text:bookmark-end text:name="__RefHeading___example_6"/><text:bookmark-end text:name="example"/></text:h>
      <text:p text:style-name="Text_20_body">A precedence rule assigns an approved environment-specific value priority over a project default while prohibiting a command-line argument from overriding a protected security setting.</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4:13</meta:creation-date>
    <dc:creator>Generated</dc:creator>
    <dc:date>2026-08-22T15::14:13</dc:date>
    <dc:language>en-US</dc:language>
    <meta:editing-cycles>1</meta:editing-cycles>
    <meta:editing-duration>PT0S</meta:editing-duration>
    <dc:title>dido:99_annexes:annex-b-terms-and-definitions:c:configuration_precedence</dc:title>
  </office:meta>
</office:document-meta>
</file>