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management"/><text:bookmark-start text:name="__RefHeading___configuration_management_1"/><text:bookmark-start text:name="configuration_management"/>Configuration Management<text:bookmark-end text:name="__RefHeading___configuration_management_1"/><text:bookmark-end text:name="configuration_manage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iguration Management establishes and maintains the identity, integrity, status, and controlled change of configuration items throughout their lifecycle.</text:p>
      <text:p text:style-name="Text_20_body">The discipline identifies configuration items, records approved configurations, controls changes, maintains configuration status information, and verifies conformance between an approved configuration and its realized state.</text:p>
      <text:p text:style-name="Text_20_body">Configuration Management applies to software, machine images, infrastructure definitions, dependencies, documents, requirements, policies, compliance content, deployment descriptions, operating procedures, and supporting evidence.</text:p>
      <text:p text:style-name="Text_20_body">Within a <text:a xlink:type="simple" xlink:href="https://wiki.didosolutions.com/dido/99_annexes/annex-b-terms-and-definitions/s/software_factory" text:style-name="Internet_20_link" text:visited-style-name="Visited_20_Internet_20_Link">Software Factory</text:a>, Configuration Management connects approved baselines, versioned inputs, build records, deployed environments, change decisions, and <text:a xlink:type="simple" xlink:href="https://wiki.didosolutions.com/dido/99_annexes/annex-b-terms-and-definitions/p/provenance" text:style-name="Internet_20_link" text:visited-style-name="Visited_20_Internet_20_Link">Provena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iscipline for establishing and maintaining the identity, integrity, status, and controlled change of configuration items throughout their lifecycl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systems engineering, software engineering, quality management, and configuration management usage,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iguration Management encompasses more than source code version control. Version control records revisions, while Configuration Management governs the identification, approval, status, relationship, realization, and change of configuration items.</text:p>
      <text:p text:style-name="Text_20_body">A baseline records an approved configuration at a defined point in its lifecyc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oftware Factory applies Configuration Management to source repositories, build descriptions, machine-image definitions, infrastructure baselines, dependencies, compliance profiles, generated artefacts, and deployed environments. The resulting records identify the approved configuration and every controlled change applied to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2:15</meta:creation-date>
    <dc:creator>Generated</dc:creator>
    <dc:date>2026-08-24T08::22:15</dc:date>
    <dc:language>en-US</dc:language>
    <meta:editing-cycles>1</meta:editing-cycles>
    <meta:editing-duration>PT0S</meta:editing-duration>
    <dc:title>dido:99_annexes:annex-b-terms-and-definitions:c:configuration_management</dc:title>
  </office:meta>
</office:document-meta>
</file>