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_application"/><text:bookmark-start text:name="__RefHeading___configuration_application_1"/><text:bookmark-start text:name="configuration_application"/>Configuration Application<text:bookmark-end text:name="__RefHeading___configuration_application_1"/><text:bookmark-end text:name="configuration_applic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nfiguration Application assigns a resolved <text:a xlink:type="simple" xlink:href="https://wiki.didosolutions.com/dido/99_annexes/annex-b-terms-and-definitions/n/node_configuration" text:style-name="Internet_20_link" text:visited-style-name="Visited_20_Internet_20_Link">Node Configuration</text:a> to an identified <text:a xlink:type="simple" xlink:href="https://wiki.didosolutions.com/dido/99_annexes/annex-b-terms-and-definitions/n/node" text:style-name="Internet_20_link" text:visited-style-name="Visited_20_Internet_20_Link">Node</text:a> instance.</text:p>
      <text:p text:style-name="Text_20_body">The process assigns resolved <text:a xlink:type="simple" xlink:href="https://wiki.didosolutions.com/dido/99_annexes/annex-b-terms-and-definitions/c/configuration_value" text:style-name="Internet_20_link" text:visited-style-name="Visited_20_Internet_20_Link">Configuration Values</text:a>, establishes required <text:a xlink:type="simple" xlink:href="https://wiki.didosolutions.com/dido/99_annexes/annex-b-terms-and-definitions/n/node_binding" text:style-name="Internet_20_link" text:visited-style-name="Visited_20_Internet_20_Link">Node Bindings</text:a>, invokes applicable configuration interfaces, and records the resulting Node state.</text:p>
      <text:p text:style-name="Text_20_body">Configuration Application remains distinct from <text:a xlink:type="simple" xlink:href="https://wiki.didosolutions.com/dido/99_annexes/annex-b-terms-and-definitions/c/configuration_resolution" text:style-name="Internet_20_link" text:visited-style-name="Visited_20_Internet_20_Link">Configuration Resolution</text:a>. Configuration Resolution determines the values and relationships applicable to the Node. Configuration Application applies those values and relationships to the Node instance.</text:p>
      <text:p text:style-name="Text_20_body">Configuration Application also remains distinct from <text:a xlink:type="simple" xlink:href="https://wiki.didosolutions.com/dido/99_annexes/annex-b-terms-and-definitions/c/configuration_validation" text:style-name="Internet_20_link" text:visited-style-name="Visited_20_Internet_20_Link">Configuration Validation</text:a>. Configuration Application changes or establishes the Node’s configuration. Configuration Validation determines whether the intended and applied configurations satisfy the applicable criteria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cess that assigns a resolved Node Configuration to a Node instan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onfiguration Application identifies the Node instance, configuration revision, initiating actor or process, applicable time, applied values and bindings, application sequence, resulting state, and encountered exceptions.</text:p>
      <text:p text:style-name="Text_20_body">Application occurs during provisioning, deployment, startup, reconfiguration, recovery, or another controlled lifecycle activity.</text:p>
      <text:p text:style-name="Text_20_body">A partial or unsuccessful application leaves the Node in an identified state and records the values and bindings successfully applied, the values and bindings not applied, and the applicable failure information.</text:p>
      <text:p text:style-name="Text_20_body">Configuration Application protects a <text:a xlink:type="simple" xlink:href="https://wiki.didosolutions.com/dido/99_annexes/annex-b-terms-and-definitions/s/sensitive_configuration_value" text:style-name="Internet_20_link" text:visited-style-name="Visited_20_Internet_20_Link">Sensitive Configuration Value</text:a> against exposure in process arguments, logs, error messages, temporary files, interfaces, and configuration record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tartup process applies the resolved DDS domain identifier, topic, partition, Quality of Service profile, network interface, and protected Credential reference to a publishing Nod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5:15</meta:creation-date>
    <dc:creator>Generated</dc:creator>
    <dc:date>2026-08-22T15::15:15</dc:date>
    <dc:language>en-US</dc:language>
    <meta:editing-cycles>1</meta:editing-cycles>
    <meta:editing-duration>PT0S</meta:editing-duration>
    <dc:title>dido:99_annexes:annex-b-terms-and-definitions:c:configuration_application</dc:title>
  </office:meta>
</office:document-meta>
</file>