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nfiguration"/><text:bookmark-start text:name="__RefHeading___configuration_1"/><text:bookmark-start text:name="configuration"/>Configuration<text:bookmark-end text:name="__RefHeading___configuration_1"/><text:bookmark-end text:name="configuration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nfiguration specifies or records the characteristics, values, relationships, constraints, and settings associated with a subject.</text:p>
      <text:p text:style-name="Text_20_body">The configured subject can include:</text:p>
      <text:p text:style-name="Text_20_body">An <text:a xlink:type="simple" xlink:href="https://wiki.didosolutions.com/dido/99_annexes/annex-b-terms-and-definitions/i/infrastructure_environment" text:style-name="Internet_20_link" text:visited-style-name="Visited_20_Internet_20_Link">Infrastructure Environment</text:a>An <text:a xlink:type="simple" xlink:href="https://wiki.didosolutions.com/dido/99_annexes/annex-b-terms-and-definitions/i/infrastructure_resource" text:style-name="Internet_20_link" text:visited-style-name="Visited_20_Internet_20_Link">Infrastructure Resource</text:a>A <text:a xlink:type="simple" xlink:href="https://wiki.didosolutions.com/dido/99_annexes/annex-b-terms-and-definitions/p/platform" text:style-name="Internet_20_link" text:visited-style-name="Visited_20_Internet_20_Link">Platform</text:a>A serviceA software componentA networkA security controlAn <text:a xlink:type="simple" xlink:href="https://wiki.didosolutions.com/dido/99_annexes/annex-b-terms-and-definitions/a/artifact" text:style-name="Internet_20_link" text:visited-style-name="Visited_20_Internet_20_Link">Artifact</text:a>A Configuration identifies information such as:</text:p>
      <text:p text:style-name="Text_20_body">Property valuesResource selectionsRelationships among resourcesConstraintsDependenciesEnabled or disabled capabilitiesSecurity settingsOperational parametersReferences to governing policies or BaselinesA Configuration can describe:</text:p>
      <text:p text:style-name="Text_20_body">A required stateA planned stateA deployed stateAn observed stateA prior stateThe context in which the Configuration is used determines which type of state it represents.</text:p>
      <text:p text:style-name="Text_20_body">A Configuration differs from <text:a xlink:type="simple" xlink:href="https://wiki.didosolutions.com/dido/99_annexes/annex-b-terms-and-definitions/d/declarative_configuration" text:style-name="Internet_20_link" text:visited-style-name="Visited_20_Internet_20_Link">Declarative Configuration</text:a>:</text:p>
      <text:p text:style-name="Text_20_body">Configuration is the general concept for information that specifies or records the characteristics of a subjectDeclarative Configuration specifies the required state of a subject without prescribing the sequence of operations used to establish that stateA Configuration also differs from an <text:a xlink:type="simple" xlink:href="https://wiki.didosolutions.com/dido/99_annexes/annex-b-terms-and-definitions/i/infrastructure_configuration" text:style-name="Internet_20_link" text:visited-style-name="Visited_20_Internet_20_Link">Infrastructure Configuration</text:a>:</text:p>
      <text:p text:style-name="Text_20_body">Configuration applies to any configured subjectInfrastructure Configuration applies specifically to Infrastructure Resources, Infrastructure Environments, and their relationships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information that specifies or records the characteristics, values, relationships, constraints, and settings associated with a subjec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nfiguration does not by itself establish that the configured subject is:</text:p>
      <text:p text:style-name="Text_20_body">ValidApprovedAuthorizedDeployedOperationalSecureCompliantConsistent with an observed stateSeparate requirements and processes govern those determinations.</text:p>
      <text:p text:style-name="Text_20_body">A Configuration can be represented as:</text:p>
      <text:p text:style-name="Text_20_body">Human-readable textMachine-readable dataA structured documentA database recordA modelA generated <text:a xlink:type="simple" xlink:href="https://wiki.didosolutions.com/dido/99_annexes/annex-b-terms-and-definitions/a/artifact" text:style-name="Internet_20_link" text:visited-style-name="Visited_20_Internet_20_Link">Artifact</text:a>A composition of multiple controlled inputsThe term does not prescribe a configuration language, schema, file format, storage mechanism, management tool, or implementation technolog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onfiguration for a compute resource identifies its processor allocation, memory allocation, storage relationships, network relationships, operating-system settings, security controls, and monitoring settings.</text:p>
      <text:p text:style-name="Text_20_body">A Declarative Configuration uses such information to specify the required result without prescribing the procedural sequence used to establish i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2:40</meta:creation-date>
    <dc:creator>Generated</dc:creator>
    <dc:date>2026-08-22T14::22:40</dc:date>
    <dc:language>en-US</dc:language>
    <meta:editing-cycles>1</meta:editing-cycles>
    <meta:editing-duration>PT0S</meta:editing-duration>
    <dc:title>dido:99_annexes:annex-b-terms-and-definitions:c:configuration</dc:title>
  </office:meta>
</office:document-meta>
</file>