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nfidentiality"/><text:bookmark-start text:name="__RefHeading___confidentiality_1"/><text:bookmark-start text:name="confidentiality"/>Confidentiality<text:bookmark-end text:name="__RefHeading___confidentiality_1"/><text:bookmark-end text:name="confidentiality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Confidentiality protects <text:a xlink:type="simple" xlink:href="https://wiki.didosolutions.com/dido/99_annexes/annex-b-terms-and-definitions/i/information" text:style-name="Internet_20_link" text:visited-style-name="Visited_20_Internet_20_Link">Information</text:a> against unauthorised availability or disclosure.</text:p>
      <text:p text:style-name="Text_20_body">Confidentiality controls restrict access according to the information’s classification, applicable <text:a xlink:type="simple" xlink:href="https://wiki.didosolutions.com/dido/99_annexes/annex-b-terms-and-definitions/p/policy" text:style-name="Internet_20_link" text:visited-style-name="Visited_20_Internet_20_Link">Policy</text:a>, authorised purpose, and the identity or role of the requesting person, organisation, process, or <text:a xlink:type="simple" xlink:href="https://wiki.didosolutions.com/dido/99_annexes/annex-b-terms-and-definitions/n/node" text:style-name="Internet_20_link" text:visited-style-name="Visited_20_Internet_20_Link">Node</text:a>.</text:p>
      <text:p text:style-name="Text_20_body">Controls supporting Confidentiality include encryption, <text:a xlink:type="simple" xlink:href="https://wiki.didosolutions.com/dido/99_annexes/annex-b-terms-and-definitions/a/authentication" text:style-name="Internet_20_link" text:visited-style-name="Visited_20_Internet_20_Link">Authentication</text:a>, <text:a xlink:type="simple" xlink:href="https://wiki.didosolutions.com/dido/99_annexes/annex-b-terms-and-definitions/a/access_control" text:style-name="Internet_20_link" text:visited-style-name="Visited_20_Internet_20_Link">Access Control</text:a>, information minimisation, redaction, segregation, and protected storage and communication.</text:p>
      <text:p text:style-name="Text_20_body">Confidentiality remains distinct from <text:a xlink:type="simple" xlink:href="https://wiki.didosolutions.com/dido/99_annexes/annex-b-terms-and-definitions/i/integrity" text:style-name="Internet_20_link" text:visited-style-name="Visited_20_Internet_20_Link">Integrity</text:a>. Confidentiality concerns unauthorised availability or disclosure. Integrity concerns accuracy, completeness, and protection from unauthorised altera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property of information that restricts its availability and disclosure to authorised individuals, entities, and processe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 ISO/IEC 27000, Information security, cybersecurity and privacy protection — Vocabulary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Confidentiality applies throughout the information lifecycle, including creation, processing, transmission, storage, use, archival, and disposal.</text:p>
      <text:p text:style-name="Text_20_body">Confidentiality does not require secrecy for all information. The applicable controls reflect the information’s classification, purpose, applicable policy, and consequences of unauthorised disclosure.</text:p>
      <text:p text:style-name="Text_20_body">A protected record uses a reference, identifier, digest, token, or redacted representation when reproducing the original value would violate its confidentiality control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Encryption and Access Control preserve the Confidentiality of a private cryptographic key by limiting its disclosure to authorised processe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41:59</meta:creation-date>
    <dc:creator>Generated</dc:creator>
    <dc:date>2026-08-23T21::41:59</dc:date>
    <dc:language>en-US</dc:language>
    <meta:editing-cycles>1</meta:editing-cycles>
    <meta:editing-duration>PT0S</meta:editing-duration>
    <dc:title>dido:99_annexes:annex-b-terms-and-definitions:c:confidentiality</dc:title>
  </office:meta>
</office:document-meta>
</file>