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ceptual_model"/><text:bookmark-start text:name="__RefHeading___conceptual_model_cm_1"/><text:bookmark-start text:name="conceptual_model_cm"/>Conceptual Model (CM)<text:bookmark-end text:name="__RefHeading___conceptual_model_cm_1"/><text:bookmark-end text:name="conceptual_model_cm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ceptual model describes the relevant concepts in a problem domain and the relationships among those concepts.</text:p>
      <text:p text:style-name="Text_20_body">Within the FX Demo Reference Architecture, a conceptual model establishes shared meaning before logical modelling, platform-specific modelling, or implementation work begins. It identifies domain concepts, policy concepts, governance concepts, information concepts, roles, relationships, constraints, assumptions, and boundaries.</text:p>
      <text:p text:style-name="Text_20_body">A conceptual model supports agreement about meaning. It does not define implementation artefacts, platform features, software structures, database structures, middleware structures, deployment structures, or runtime componen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model that represents concepts in a domain and relationships among those concep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or the FX Demo Reference Architecture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ceptual model defines domain-level meaning and scope.</text:p>
      <text:p text:style-name="Text_20_body">A conceptual model precedes Logical Models, Platform-Independent Models, Platform-Specific Models, and implementation artefacts in the architectural refinement chain.</text:p>
      <text:p text:style-name="Text_20_body">Conceptual models organise domain meaning. Logical models organise architectural concerns. Platform-specific models organise selected technology realisations of those concern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onceptual model identifies jurisdiction, sovereignty, residency, governed release, release evidence, reporting party, receiving authority, policy authority, and policy decision as domain concepts.</text:p>
      <text:p text:style-name="Text_20_body">A logical model organises those concepts into architectural viewpoints such as policy control, information exchange, evidence, audit, and governa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34:32</meta:creation-date>
    <dc:creator>Generated</dc:creator>
    <dc:date>2026-08-22T17::34:32</dc:date>
    <dc:language>en-US</dc:language>
    <meta:editing-cycles>1</meta:editing-cycles>
    <meta:editing-duration>PT0S</meta:editing-duration>
    <dc:title>dido:99_annexes:annex-b-terms-and-definitions:c:conceptual_model</dc:title>
  </office:meta>
</office:document-meta>
</file>