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ncept_of_operations"/><text:bookmark-start text:name="__RefHeading___concept_of_operations_conops_1"/><text:bookmark-start text:name="concept_of_operations_conops"/>Concept of Operations (ConOps)<text:bookmark-end text:name="__RefHeading___concept_of_operations_conops_1"/><text:bookmark-end text:name="concept_of_operations_conops"/></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oncept of Operations (ConOps) is a high-level description of how an <text:a xlink:type="simple" xlink:href="https://wiki.didosolutions.com/dido/99_annexes/annex-b-terms-and-definitions/o/organization" text:style-name="Internet_20_link" text:visited-style-name="Visited_20_Internet_20_Link">Organization</text:a> intends <text:a xlink:type="simple" xlink:href="https://wiki.didosolutions.com/dido/99_annexes/annex-b-terms-and-definitions/a/actor" text:style-name="Internet_20_link" text:visited-style-name="Visited_20_Internet_20_Link">Actors</text:a> and <text:a xlink:type="simple" xlink:href="https://wiki.didosolutions.com/dido/99_annexes/annex-b-terms-and-definitions/r/resource" text:style-name="Internet_20_link" text:visited-style-name="Visited_20_Internet_20_Link">Resources</text:a> to perform operations and use systems to achieve defined objectives within identified operational contexts.</text:p>
      <text:p text:style-name="Text_20_body">A Concept of Operations describes operations from the perspective of the Organizations, Communities of Interest, Users, and other Actors that conduct, govern, support, or depend on those operations.</text:p>
      <text:p text:style-name="Text_20_body">A Concept of Operations can describe:</text:p>
      <text:p text:style-name="Text_20_body">The operational problem or opportunityThe mission or business purposeThe operational objectivesThe applicable <text:a xlink:type="simple" xlink:href="https://wiki.didosolutions.com/dido/99_annexes/annex-b-terms-and-definitions/o/organization" text:style-name="Internet_20_link" text:visited-style-name="Visited_20_Internet_20_Link">Organizations</text:a>The applicable <text:a xlink:type="simple" xlink:href="https://wiki.didosolutions.com/dido/99_annexes/annex-b-terms-and-definitions/c/community_of_interest" text:style-name="Internet_20_link" text:visited-style-name="Visited_20_Internet_20_Link">Communities of Interest</text:a>The applicable <text:a xlink:type="simple" xlink:href="https://wiki.didosolutions.com/dido/99_annexes/annex-b-terms-and-definitions/a/actor" text:style-name="Internet_20_link" text:visited-style-name="Visited_20_Internet_20_Link">Actors</text:a>The applicable <text:a xlink:type="simple" xlink:href="https://wiki.didosolutions.com/dido/99_annexes/annex-b-terms-and-definitions/u/user" text:style-name="Internet_20_link" text:visited-style-name="Visited_20_Internet_20_Link">Users</text:a>The applicable <text:a xlink:type="simple" xlink:href="https://wiki.didosolutions.com/dido/99_annexes/annex-b-terms-and-definitions/r/role" text:style-name="Internet_20_link" text:visited-style-name="Visited_20_Internet_20_Link">Roles</text:a>The applicable <text:a xlink:type="simple" xlink:href="https://wiki.didosolutions.com/dido/99_annexes/annex-b-terms-and-definitions/a/authority" text:style-name="Internet_20_link" text:visited-style-name="Visited_20_Internet_20_Link">Authorities</text:a>The applicable operationsThe applicable operational scenariosThe applicable operational modesThe applicable operational activitiesThe applicable interactionsThe applicable information exchangesThe applicable <text:a xlink:type="simple" xlink:href="https://wiki.didosolutions.com/dido/99_annexes/annex-b-terms-and-definitions/r/resource" text:style-name="Internet_20_link" text:visited-style-name="Visited_20_Internet_20_Link">Resources</text:a>The applicable <text:a xlink:type="simple" xlink:href="https://wiki.didosolutions.com/dido/99_annexes/annex-b-terms-and-definitions/o/operational_resource" text:style-name="Internet_20_link" text:visited-style-name="Visited_20_Internet_20_Link">Operational Resources</text:a>The applicable systemsThe applicable external systemsThe applicable <text:a xlink:type="simple" xlink:href="https://wiki.didosolutions.com/dido/99_annexes/annex-b-terms-and-definitions/t/test_environment" text:style-name="Internet_20_link" text:visited-style-name="Visited_20_Internet_20_Link">Test Environments</text:a>The applicable <text:a xlink:type="simple" xlink:href="https://wiki.didosolutions.com/dido/99_annexes/annex-b-terms-and-definitions/g/governance_domain" text:style-name="Internet_20_link" text:visited-style-name="Visited_20_Internet_20_Link">Governance Domains</text:a>The applicable <text:a xlink:type="simple" xlink:href="https://wiki.didosolutions.com/dido/99_annexes/annex-b-terms-and-definitions/p/policy" text:style-name="Internet_20_link" text:visited-style-name="Visited_20_Internet_20_Link">Policies</text:a>The applicable <text:a xlink:type="simple" xlink:href="https://wiki.didosolutions.com/dido/99_annexes/annex-b-terms-and-definitions/g/governance_policy" text:style-name="Internet_20_link" text:visited-style-name="Visited_20_Internet_20_Link">Governance Policies</text:a>The applicable assumptionsThe applicable constraintsThe applicable risksThe applicable measures of effectivenessThe applicable success conditionsA Concept of Operations can describe:</text:p>
      <text:p text:style-name="Text_20_body">Current operationsProposed operationsTransitions from current operations to proposed operationsNormal operationsDegraded operationsExceptional operationsRecovery operationsConnected operationsDisconnected operationsAir-gapped operationsInitial deploymentContinuing operationRetirementA Concept of Operations can use:</text:p>
      <text:p text:style-name="Text_20_body">Narrative descriptionsOperational scenariosUse casesActivity descriptionsInformation-flow descriptionsModelsDiagramsTablesOperational timelinesReferences to supporting <text:a xlink:type="simple" xlink:href="https://wiki.didosolutions.com/dido/99_annexes/annex-b-terms-and-definitions/a/artifact" text:style-name="Internet_20_link" text:visited-style-name="Visited_20_Internet_20_Link">Artifacts</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high-level description of how an <text:a xlink:type="simple" xlink:href="https://wiki.didosolutions.com/dido/99_annexes/annex-b-terms-and-definitions/o/organization" text:style-name="Internet_20_link" text:visited-style-name="Visited_20_Internet_20_Link">Organization</text:a> intends <text:a xlink:type="simple" xlink:href="https://wiki.didosolutions.com/dido/99_annexes/annex-b-terms-and-definitions/a/actor" text:style-name="Internet_20_link" text:visited-style-name="Visited_20_Internet_20_Link">Actors</text:a> and <text:a xlink:type="simple" xlink:href="https://wiki.didosolutions.com/dido/99_annexes/annex-b-terms-and-definitions/r/resource" text:style-name="Internet_20_link" text:visited-style-name="Visited_20_Internet_20_Link">Resources</text:a> to perform operations and use systems to achieve defined objectives within identified operational context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iso.org/standard/72089.html" text:style-name="Internet_20_link" text:visited-style-name="Visited_20_Internet_20_Link">ISO/IEC/IEEE 29148:2018, Systems and software engineering — Life cycle processes — Requirements engineering</text:a>
      <text:p text:style-name="Text_20_body">ANSI/AIAA G-043A-2012e, Guide for the Preparation of Operational Concept DocumentsDIDO Reference ArchitectureDIDO Reference Implementation Conceptual ModelDIDO-TE draft Requirements RegisterISO/IEC/IEEE 29148 describes a Concept of Operations as a broad verbal and graphical statement of an Organization’s assumptions or intent concerning an operation or series of operations.</text:p>
      <text:p text:style-name="Text_20_body">ISO/IEC/IEEE 29148 also identifies the Concept of Operations as a basis for bounding the operating space, system capabilities, interfaces, and operating environment and for describing how an enterprise or Organization intends to employ human and technological Resources to achieve outcomes.</text:p>
      <text:p text:style-name="Text_20_body">This definition preserves that organizational and operational perspective while supporting narrative, graphical, model-based, and other governed representations.</text:p>
      <text:h text:style-name="Heading_20_2" text:outline-level="2"><text:bookmark-start text:name="__RefHeading___note_5"/><text:bookmark-start text:name="note"/>Note<text:bookmark-end text:name="__RefHeading___note_5"/><text:bookmark-end text:name="note"/></text:h>
      <text:p text:style-name="Text_20_body">The abbreviation for Concept of Operations is <text:span text:style-name="Source_20_Text">ConOps</text:span>.</text:p>
      <text:p text:style-name="Text_20_body">A Concept of Operations differs from an operational concept:</text:p>
      <text:p text:style-name="Text_20_body">A Concept of Operations describes how one or more Organizations intend to conduct operations and use systems to achieve objectivesAn operational concept describes how a particular system operates or supports its Users within its operational contextThe Concept of Operations provides the broader organizational and mission context. The operational concept provides the system-oriented operational view.</text:p>
      <text:p text:style-name="Text_20_body">A Concept of Operations differs from an architecture:</text:p>
      <text:p text:style-name="Text_20_body">A Concept of Operations describes intended operations, Actors, Roles, Resources, interactions, and outcomesAn architecture describes the fundamental concepts, structures, relationships, principles, and decisions of a system or other subjectA Concept of Operations informs the architecture but does not prescribe every architectural element or relationship.</text:p>
      <text:p text:style-name="Text_20_body">A Concept of Operations differs from a design:</text:p>
      <text:p text:style-name="Text_20_body">A Concept of Operations describes what Organizations and Actors intend to accomplish operationallyA design specifies how a solution realizes the required capabilities and behaviorsA Concept of Operations should remain independent of implementation mechanisms unless an operational constraint requires a particular mechanism.</text:p>
      <text:p text:style-name="Text_20_body">A Concept of Operations differs from a <text:a xlink:type="simple" xlink:href="https://wiki.didosolutions.com/dido/99_annexes/annex-b-terms-and-definitions/r/requirement" text:style-name="Internet_20_link" text:visited-style-name="Visited_20_Internet_20_Link">Requirement</text:a>:</text:p>
      <text:p text:style-name="Text_20_body">A Concept of Operations describes operational intent and contextA Requirement states a necessary capability, behavior, quality, or constraint that an identified subject SHALL satisfyA Concept of Operations can provide the source and rationale for Mission Objectives, Operational Requirements, Functional Requirements, and quality Requirements.</text:p>
      <text:p text:style-name="Text_20_body">A statement within a Concept of Operations does not automatically constitute a Requirement. The requirements process must express normative obligations as independently identifiable and objectively verifiable Requirement Statements.</text:p>
      <text:p text:style-name="Text_20_body">A Concept of Operations differs from a procedure:</text:p>
      <text:p text:style-name="Text_20_body">A Concept of Operations describes the overall operational approachA procedure specifies activities used to perform a particular operation or taskA Concept of Operations does not need to reside in one document. Organizations can represent the Concept of Operations through a governed collection of Wiki pages, models, diagrams, scenarios, tables, and other Artifacts.</text:p>
      <text:p text:style-name="Text_20_body">A Concept of Operations should preserve <text:a xlink:type="simple" xlink:href="https://wiki.didosolutions.com/dido/99_annexes/annex-b-terms-and-definitions/t/traceability" text:style-name="Internet_20_link" text:visited-style-name="Visited_20_Internet_20_Link">Traceability</text:a> among:</text:p>
      <text:p text:style-name="Text_20_body">The operational problem or opportunityThe mission and business objectivesThe Organizations and Communities of InterestThe Actors and RolesThe operational scenariosThe Resources and systemsThe applicable Governance PoliciesThe Mission ObjectivesThe supporting RequirementsThe applicable architecture elements</text:p>
      <text:h text:style-name="Heading_20_2" text:outline-level="2"><text:bookmark-start text:name="__RefHeading___example_6"/><text:bookmark-start text:name="example"/>Example<text:bookmark-end text:name="__RefHeading___example_6"/><text:bookmark-end text:name="example"/></text:h>
      <text:p text:style-name="Text_20_body">The DIDO-TE Concept of Operations describes how an Organization uses DIDO-TE to test and validate a distributed system.</text:p>
      <text:p text:style-name="Text_20_body">The Concept of Operations describes how:</text:p>
      <text:p text:style-name="Text_20_body">A Test Administrator establishes an approved Test EnvironmentA Test Designer selects or creates a Test DefinitionA Test Operator selects the applicable Node SetDIDO-TE allocates the required Operational ResourcesDIDO-TE performs Test ExecutionA Test Run records the execution contextTest Results record the observed outcomesVerdicts classify the Test ResultsEvidence supports review and evaluationAn authorized Evaluator performs ValidationAn authorized Actor records the Validation DecisionA Repository preserves retained contentCatalogs support discovery of Test Definitions, Test Environments, Baselines, and ResourcesRegistries identify authorized participantsInventories identify available ResourcesThe Concept of Operations also describes connected, disconnected, air-gapped, normal, degraded, exceptional, and recovery operations.</text:p>
      <text:p text:style-name="Text_20_body">The DIDO-TE Mission Objectives and supporting Requirements derive from and remain traceable to this operational descrip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6:11</meta:creation-date>
    <dc:creator>Generated</dc:creator>
    <dc:date>2026-08-22T17::06:11</dc:date>
    <dc:language>en-US</dc:language>
    <meta:editing-cycles>1</meta:editing-cycles>
    <meta:editing-duration>PT0S</meta:editing-duration>
    <dc:title>dido:99_annexes:annex-b-terms-and-definitions:c:concept_of_operations</dc:title>
  </office:meta>
</office:document-meta>
</file>