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provider"/><text:bookmark-start text:name="__RefHeading___compliance_provider_1"/><text:bookmark-start text:name="compliance_provider"/>Compliance Provider<text:bookmark-end text:name="__RefHeading___compliance_provider_1"/><text:bookmark-end text:name="compliance_provid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Provider is a software component or service that performs compliance-related operations through a defined provider-independent contract.</text:p>
      <text:p text:style-name="Text_20_body">The Compliance Provider may select or invoke assessment tooling, process machine-readable benchmarks, execute checks, apply remediation, parse native results, and transform those results into a common findings representation.</text:p>
      <text:p text:style-name="Text_20_body">A Compliance Provider isolates scanner-specific commands, formats, terminology, and behavior from the compliance functions that consume normalized results and generate evidence.</text:p>
      <text:p text:style-name="Text_20_body">Within Crucible, an OpenSCAP Compliance Provider invokes OpenSCAP, processes the resulting assessment content, and supplies normalized findings to the compliance engin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oftware component or service that performs compliance-related operations through a defined provider-independent contra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rovider abstraction, plugin architecture, compliance automation, scanner integration, and software-adapter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Provider is not the authority that establishes the applicable compliance criteria or grants accreditation or operational approval.</text:p>
      <text:p text:style-name="Text_20_body">Different Compliance Providers may support different benchmarks, scanners, operating systems, result formats, or remediation mechanisms while conforming to the same provider-independent contr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Compliance Provider invokes OpenSCAP to assess a <text:a xlink:type="simple" xlink:href="https://wiki.didosolutions.com/dido/99_annexes/annex-b-terms-and-definitions/r/rhel" text:style-name="Internet_20_link" text:visited-style-name="Visited_20_Internet_20_Link">Red Hat Enterprise Linux (RHEL)</text:a> 9 Hardened Image against a selected <text:a xlink:type="simple" xlink:href="https://wiki.didosolutions.com/dido/99_annexes/annex-b-terms-and-definitions/s/stig" text:style-name="Internet_20_link" text:visited-style-name="Visited_20_Internet_20_Link">Security Technical Implementation Guide (STIG)</text:a> profile and converts the native results into normalized finding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5:11</meta:creation-date>
    <dc:creator>Generated</dc:creator>
    <dc:date>2026-08-24T01::25:11</dc:date>
    <dc:language>en-US</dc:language>
    <meta:editing-cycles>1</meta:editing-cycles>
    <meta:editing-duration>PT0S</meta:editing-duration>
    <dc:title>dido:99_annexes:annex-b-terms-and-definitions:c:compliance_provider</dc:title>
  </office:meta>
</office:document-meta>
</file>