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_profile"/><text:bookmark-start text:name="__RefHeading___compliance_profile_1"/><text:bookmark-start text:name="compliance_profile"/>Compliance Profile<text:bookmark-end text:name="__RefHeading___compliance_profile_1"/><text:bookmark-end text:name="compliance_profi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liance Profile is a defined selection, specialization, or tailoring of compliance criteria from one or more <text:a xlink:type="simple" xlink:href="https://wiki.didosolutions.com/dido/99_annexes/annex-b-terms-and-definitions/c/compliance_benchmark" text:style-name="Internet_20_link" text:visited-style-name="Visited_20_Internet_20_Link">Compliance Benchmarks</text:a> for a specified subject, purpose, or operating context.</text:p>
      <text:p text:style-name="Text_20_body">The profile identifies which criteria apply and may also identify parameter values, implementation expectations, assessment procedures, exceptions, severity assignments, or remediation guidance.</text:p>
      <text:p text:style-name="Text_20_body">A Compliance Profile allows a broad benchmark to support different technologies, missions, environments, assurance levels, or organizational requirements without treating every criterion as universally applicable.</text:p>
      <text:p text:style-name="Text_20_body">Within Crucible, the Compliance Profile helps determine which checks and remediation content apply to a particular operating system, image role, or deployment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fined selection, specialization, or tailoring of compliance criteria from one or more compliance benchmarks for a specified subject, purpose, or operating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formity assessment, security configuration, control tailoring, policy profiling, and machine-processable compliance content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liance Profile should identify its source benchmark, version, applicability, selected criteria, parameters, and tailoring decisions.</text:p>
      <text:p text:style-name="Text_20_body">Selecting a Compliance Profile does not establish that the evaluated subject satisfies the selected criteria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annex-b-terms-and-definitions/s/stig" text:style-name="Internet_20_link" text:visited-style-name="Visited_20_Internet_20_Link">Security Technical Implementation Guide (STIG)</text:a> data stream contains a Compliance Profile for <text:a xlink:type="simple" xlink:href="https://wiki.didosolutions.com/dido/99_annexes/annex-b-terms-and-definitions/r/rhel" text:style-name="Internet_20_link" text:visited-style-name="Visited_20_Internet_20_Link">Red Hat Enterprise Linux (RHEL)</text:a> 9. Crucible selects that profile when assessing the corresponding Hardened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23:55</meta:creation-date>
    <dc:creator>Generated</dc:creator>
    <dc:date>2026-08-24T03::23:55</dc:date>
    <dc:language>en-US</dc:language>
    <meta:editing-cycles>1</meta:editing-cycles>
    <meta:editing-duration>PT0S</meta:editing-duration>
    <dc:title>dido:99_annexes:annex-b-terms-and-definitions:c:compliance_profile</dc:title>
  </office:meta>
</office:document-meta>
</file>