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_posture"/><text:bookmark-start text:name="__RefHeading___compliance_posture_1"/><text:bookmark-start text:name="compliance_posture"/>Compliance Posture<text:bookmark-end text:name="__RefHeading___compliance_posture_1"/><text:bookmark-end text:name="compliance_postur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liance Posture is the defined set of compliance conditions, expectations, criteria, assessment settings, remediation policy, and evidence obligations applicable to a system, artefact, environment, service, or process.</text:p>
      <text:p text:style-name="Text_20_body">The posture identifies what compliance means for the applicable subject and operating context. It may identify a <text:a xlink:type="simple" xlink:href="https://wiki.didosolutions.com/dido/99_annexes/annex-b-terms-and-definitions/c/compliance_benchmark" text:style-name="Internet_20_link" text:visited-style-name="Visited_20_Internet_20_Link">Compliance Benchmark</text:a>, selected profile, tailoring decisions, remediation setting, assessment stage, accepted exceptions, and required evidence.</text:p>
      <text:p text:style-name="Text_20_body">A Compliance Posture may be declared before an assessment and evaluated after implementation. The declared posture states the applicable expectations, while the assessed posture reflects the resulting findings and evidence.</text:p>
      <text:p text:style-name="Text_20_body">Within Crucible, a <text:a xlink:type="simple" xlink:href="https://wiki.didosolutions.com/dido/99_annexes/annex-b-terms-and-definitions/c/crucible_description" text:style-name="Internet_20_link" text:visited-style-name="Visited_20_Internet_20_Link">Crucible Description</text:a>, image definition, or <text:a xlink:type="simple" xlink:href="https://wiki.didosolutions.com/dido/99_annexes/annex-b-terms-and-definitions/b/baseline_composition" text:style-name="Internet_20_link" text:visited-style-name="Visited_20_Internet_20_Link">Baseline Composition</text:a> may identify the Compliance Posture applied during an Image Buil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fined compliance condition, expectations, criteria, assessment settings, remediation policy, and evidence obligations applicable to a specified subject and operating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mpliance management, security posture, conformity assessment, policy management, and risk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liance Posture differs from a <text:a xlink:type="simple" xlink:href="https://wiki.didosolutions.com/dido/99_annexes/annex-b-terms-and-definitions/c/compliance_baseline" text:style-name="Internet_20_link" text:visited-style-name="Visited_20_Internet_20_Link">Compliance Baseline</text:a>. The Compliance Posture describes the applicable compliance expectations and conditions. The Compliance Baseline identifies the approved configuration of criteria, profiles, controls, settings, and evidence requirements used as the controlled reference.</text:p>
      <text:p text:style-name="Text_20_body">A declared Compliance Posture does not establish that the subject satisfies the declared criteria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scription declares a Compliance Posture that selects a <text:a xlink:type="simple" xlink:href="https://wiki.didosolutions.com/dido/99_annexes/annex-b-terms-and-definitions/s/stig" text:style-name="Internet_20_link" text:visited-style-name="Visited_20_Internet_20_Link">Security Technical Implementation Guide (STIG)</text:a> for <text:a xlink:type="simple" xlink:href="https://wiki.didosolutions.com/dido/99_annexes/annex-b-terms-and-definitions/r/rhel" text:style-name="Internet_20_link" text:visited-style-name="Visited_20_Internet_20_Link">Red Hat Enterprise Linux (RHEL)</text:a> 9, enables remediation, requires pre-remediation and post-remediation scans, and requires preservation of the resulting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16:24</meta:creation-date>
    <dc:creator>Generated</dc:creator>
    <dc:date>2026-08-23T04::16:24</dc:date>
    <dc:language>en-US</dc:language>
    <meta:editing-cycles>1</meta:editing-cycles>
    <meta:editing-duration>PT0S</meta:editing-duration>
    <dc:title>dido:99_annexes:annex-b-terms-and-definitions:c:compliance_posture</dc:title>
  </office:meta>
</office:document-meta>
</file>