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_finding"/><text:bookmark-start text:name="__RefHeading___compliance_finding_1"/><text:bookmark-start text:name="compliance_finding"/>Compliance Finding<text:bookmark-end text:name="__RefHeading___compliance_finding_1"/><text:bookmark-end text:name="compliance_finding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liance Finding is a recorded result produced by evaluating a specified subject against an applicable compliance criterion.</text:p>
      <text:p text:style-name="Text_20_body">The finding may record satisfaction, non-satisfaction, non-applicability, inability to determine, execution error, or another result permitted by the applicable assessment method.</text:p>
      <text:p text:style-name="Text_20_body">A Compliance Finding may identify the evaluated criterion, subject, benchmark and profile versions, assessment time, method, observed value, expected value, severity, rationale, remediation information, and supporting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Within Crucible, a Compliance Provider may produce scanner-specific findings that the compliance engine transforms into a common or normalized findings represen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ed result produced by evaluating a specified subject against an applicable compliance criter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formity assessment, security assessment, audit, control evaluation, and compliance-scann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liance Finding records the result for a single criterion or a bounded evaluation. A collection of Compliance Findings supports a broader determination of compliance.</text:p>
      <text:p text:style-name="Text_20_body">A finding of non-satisfaction does not by itself determine the acceptability of the associated risk. The applicable governance and authorization process evaluates the finding, context, remediation, exceptions, and residual ris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ssessment evaluates a <text:a xlink:type="simple" xlink:href="https://wiki.didosolutions.com/dido/99_annexes/annex-b-terms-and-definitions/r/rhel" text:style-name="Internet_20_link" text:visited-style-name="Visited_20_Internet_20_Link">Red Hat Enterprise Linux (RHEL)</text:a> 9 Machine Image against a <text:a xlink:type="simple" xlink:href="https://wiki.didosolutions.com/dido/99_annexes/annex-b-terms-and-definitions/s/stig" text:style-name="Internet_20_link" text:visited-style-name="Visited_20_Internet_20_Link">Security Technical Implementation Guide (STIG)</text:a> rule requiring a specified audit configuration. The resulting Compliance Finding records whether the image satisfies the rule and preserves the observed configuration and supporting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5:03</meta:creation-date>
    <dc:creator>Generated</dc:creator>
    <dc:date>2026-08-22T19::45:03</dc:date>
    <dc:language>en-US</dc:language>
    <meta:editing-cycles>1</meta:editing-cycles>
    <meta:editing-duration>PT0S</meta:editing-duration>
    <dc:title>dido:99_annexes:annex-b-terms-and-definitions:c:compliance_finding</dc:title>
  </office:meta>
</office:document-meta>
</file>